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wijzigen van een Standplaatsvergunning voor Koemarkt te Purmere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0 november 2022 besloten de Standplaatsvergunning voor Koemarkt te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Standplaats</text:p>
              </text:list-item>
            </text:list>
            <text:p text:style-name="common-al">Thans wordt de locatie van de standplaats gewijzigd van Koemartkt tegenover nr. 12 naar Koemarkt tegenover nr. 6</text:p>
            <text:p text:style-name="common-al">Zaaknummer : Z2022-00000603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Apv/Bijzondere Wett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40061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1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1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2-00000603</meta:user-defined>
    <meta:user-defined meta:name="DCTERMS.abstract">Betreft: beschikking op aanvraag op locatie Koemarkt te Purmerend </meta:user-defined>
    <dc:language>nl</dc:language>
    <meta:user-defined meta:name="OVERHEIDop.locatietype/OVERHEIDop.gebiedsmarkering">Punt</meta:user-defined>
    <meta:user-defined meta:name="DC.title">Kennisgeving wijzigen van een Standplaatsvergunning voor Koemarkt te Purmerend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16</meta:user-defined>
    <meta:user-defined meta:name="OVERHEIDop.GmbID/DC.identifier">gmb-2026-400616</meta:user-defined>
    <meta:user-defined meta:name="OVERHEIDop.versieInformatie"/>
  </office:meta>
</office:document-meta>
</file>