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Planetenbaan 1a, 3951EH Maarn, Evenementenvergunning Hockeykamp MHC Maarn van 28 augustus 2026 vanaf 10:00 uur t/m 29 augustus 2026 tot 10:00 uur (RX2026-00001638, 21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Planetenbaan 1a, 3951EH Maarn, Evenementenvergunning Hockeykamp MHC Maarn van 28 augustus 2026 vanaf 10:00 uur t/m 29 augustus 2026 tot 10:00 uur (RX2026-00001638, 21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061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1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1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RX2026-00001638</meta:user-defined>
    <meta:user-defined meta:name="DCTERMS.abstract">Planetenbaan 1a, 3951EH Maarn, Evenementenvergunning Hockeykamp MHC Maarn van 28 augustus 2026 vanaf 10:00 uur t/m 29 augustus 2026 tot 10:00 uur (RX2026-00001638, 21 augustus 2026)</meta:user-defined>
    <dc:language>nl</dc:language>
    <meta:user-defined meta:name="OVERHEIDop.locatietype/OVERHEIDop.gebiedsmarkering">Punt</meta:user-defined>
    <meta:user-defined meta:name="DC.title">Gemeente Utrechtse Heuvelrug, verleende vergunning APV/Bijzondere wetten - Planetenbaan 1a, 3951EH Maarn, Evenementenvergunning Hockeykamp MHC Maarn van 28 augustus 2026 vanaf 10:00 uur t/m 29 augustus 2026 tot 10:00 uur (RX2026-00001638, 21 augustus 2026)</meta:user-defined>
    <meta:user-defined meta:name="DCTERMS.W3CDTF/DCTERMS.available">2026-08-25</meta:user-defined>
    <meta:user-defined meta:name="DCTERMS.W3CDTF/OVERHEIDop.jaargang">2026</meta:user-defined>
    <meta:user-defined meta:name="OVERHEIDop.publicationIssue">400615</meta:user-defined>
    <meta:user-defined meta:name="OVERHEIDop.GmbID/DC.identifier">gmb-2026-400615</meta:user-defined>
    <meta:user-defined meta:name="OVERHEIDop.versieInformatie"/>
  </office:meta>
</office:document-meta>
</file>