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 - verlengen beslistermijn aanvraag omgevingsvergunning, Voorste Heusden 55a 5725AB H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wettelijke beslistermijn van de volgende aanvraag omgevingsvergunning met kenmerk 2026071401446 is met 6 weken verlengd op onderstaande datum:</text:p>
            <text:p text:style-name="common-al">het gedeeltelijk slopen, verbouwen en gedeeltelijk herbouwen van een bedrijfspand, 07-09-2026</text:p>
            <text:p text:style-name="common-al">Wilt u op de kaart bekijken om welke locatie het gaat? Klik dan op "Informatie over publicatie" in het menu aan de linkerkant van het scherm. U komt dan op een nieuw scherm terecht. Onderaan is op een kaart te zien om welke locatie het gaat.</text:p>
            <text:p text:style-name="last-al">Wilt u stukken in het gemeentehuis komen inzien? Neem dan contact op met het KCC voor het maken van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4006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7432024291101</meta:user-defined>
    <meta:user-defined meta:name="DCTERMS.abstract">het gedeeltelijk slopen, verbouwen en gedeeltelijk herbouwen van een bedrijfs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sten - verlengen beslistermijn aanvraag omgevingsvergunning, Voorste Heusden 55a 5725AB Heus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04</meta:user-defined>
    <meta:user-defined meta:name="OVERHEIDop.GmbID/DC.identifier">gmb-2026-400604</meta:user-defined>
    <meta:user-defined meta:name="OVERHEIDop.versieInformatie"/>
  </office:meta>
</office:document-meta>
</file>