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ieuwe Binnenweg 5-01 3014G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8-08-2026</text:span> een aanvraag voor een omgevingsvergunning, met kenmerk <text:span text:style-name="nadrukvet">Z2026-011326</text:span>/<text:span text:style-name="nadrukvet">2026081800348</text:span>, heeft ontvangen voor de Bouwactiviteit (technisch). <text:span text:style-name="nadrukcur">(Grondslag: Omgevingswet, artikel 5.1)</text:span></text:p>
            <text:p text:style-name="common-al">De aanvraag betreft het splitsen van de 2 woningen naar 3 woningen op de locatie Nieuwe Binnenweg 5-01 3014G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60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326</meta:user-defined>
    <meta:user-defined meta:name="DCTERMS.abstract">het splitsen van de 2 woningen naar 3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Nieuwe Binnenweg 5-01 3014GA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02</meta:user-defined>
    <meta:user-defined meta:name="OVERHEIDop.GmbID/DC.identifier">gmb-2026-400602</meta:user-defined>
    <meta:user-defined meta:name="OVERHEIDop.versieInformatie"/>
  </office:meta>
</office:document-meta>
</file>