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63939i5a85870c-88e0-439c-8073-fe769592167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Voornemen plaatsing elektriciteitshuisje na Willem Bilderdijklaan 25 te Bus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is voornemens om op grond van artikel 3.55 van de Verordening Fysieke Leefomgeving vergunning te verlenen voor de graafwerkzaamheden voor het plaatsen van een elektriciteitshuisje op het perceel 6715 nabij Willem Bilderdijklaan 25 te Bussum. Op 09-02-2026 heeft de gemeente de omwonende geïnformeerd over de komst van een elektriciteitshuisje in deze buurt middels een aankondigingsbrief. </text:p>
            <text:p text:style-name="common-al">
            <text:span text:style-name="nadrukvet">Locatie </text:span>
          </text:p>
            <text:p text:style-name="common-al">
            <draw:frame><draw:text-box><text:section text:name="plaatje_id1-3-2-1-1-3-1" text:style-name="plaatje">
              <text:p text:style-name="illustratie_id1-3-2-1-1-3-1-1"><draw:frame draw:style-name="illustratie_id1-3-2-1-1-3-1-1" text:anchor-type="paragraph" svg:width="153mm" svg:height="76.54784240150093mm"><draw:image xlink:href="Pictures/Schermafbeelding2026-08-21163939i5a85870c-88e0-439c-8073-fe7695921676.png" xlink:type="simple"/></draw:frame></text:p>
            </text:section></draw:text-box></draw:frame>
          </text:p>
            <text:p text:style-name="common-al">
            <text:span text:style-name="nadrukvet">Reactie</text:span>
          </text:p>
            <text:p text:style-name="common-al">Direct omwonenden en inwoners die zicht krijgen op het elektriciteitshuisje krijgen vanaf donderdag 27 augustus 2026 vier weken de tijd om te reageren op de gekozen locatie. Stuur hiervoor een mail naar <text:a xlink:href="mailto:elektriciteitshuisje@gooisemeren.nl" xlink:type="simple"><text:span text:style-name="nadrukondlijn">elektriciteitshuisje@gooisemeren.nl</text:span></text:a>. Het is mogelijk dat de gemeente in haar overwegingen enkele aspecten heeft gemist of verkeerd heeft geïnterpreteerd. Geef in uw mail tenminste aan over welke locatie uw reactie gaat, uw woonadres en op welk telefoonnummer u bereikbaar bent. U krijgt altijd een inhoudelijke reactie op uw reactie. </text:p>
            <text:p text:style-name="common-al">
            <text:span text:style-name="nadrukvet">Meer lezen over de komst van elektriciteitshuisjes in Gooise Meren</text:span>
          </text:p>
            <text:list text:style-name="id1-3-2-1-1-7">
              <text:list-item text:style-override="id1-3-2-1-1-7-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7-2">
                <text:number>•</text:number>
                <text:p text:style-name="al">
                <text:a xlink:href="https://www.liander.nl/regio%27s/noord-holland/naarden-componistenkwartier" xlink:type="simple">
                  <text:span text:style-name="nadrukondlijn">Buurtaanpak stroomnet Componistenkwartier (Naarden) | Liander</text:span>
                </text:a>
              </text:p>
              </text:list-item>
            </text:list>
            <text:p text:style-name="last-al">Gemeente Gooise Meren, 27-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00563</meta:user-defined>
    <dc:language>nl</dc:language>
    <meta:user-defined meta:name="OVERHEIDop.locatietype/OVERHEIDop.gebiedsmarkering">Weg</meta:user-defined>
    <meta:user-defined meta:name="DC.title">Voornemen plaatsing elektriciteitshuisje na Willem Bilderdijklaan 25 te Bussum</meta:user-defined>
    <meta:user-defined meta:name="DCTERMS.W3CDTF/DCTERMS.available">2026-08-27</meta:user-defined>
    <meta:user-defined meta:name="DCTERMS.W3CDTF/OVERHEIDop.jaargang">2026</meta:user-defined>
    <meta:user-defined meta:name="OVERHEIDop.publicationIssue">400592</meta:user-defined>
    <meta:user-defined meta:name="OVERHEIDop.GmbID/DC.identifier">gmb-2026-400592</meta:user-defined>
    <meta:user-defined meta:name="OVERHEIDop.versieInformatie"/>
  </office:meta>
</office:document-meta>
</file>