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Transvaal 10, 1865AK Bergen aan Zee, het wijzigen van de kozijnindeling, datum ontvangst 17 augustus 2026 (Z2026-0000721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40058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8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8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7216</meta:user-defined>
    <meta:user-defined meta:name="DCTERMS.abstract">Transvaal 10, 1865AK Bergen aan Zee, het wijzigen van de kozijnindeling, datum ontvangst 17 augustus 2026 (Z2026-00007216)</meta:user-defined>
    <dc:language>nl</dc:language>
    <meta:user-defined meta:name="OVERHEIDop.locatietype/OVERHEIDop.gebiedsmarkering">Vlak</meta:user-defined>
    <meta:user-defined meta:name="DC.title">Gemeente Bergen, ontvangen aanvraag omgevingsvergunning, Transvaal 10, 1865AK Bergen aan Zee, het wijzigen van de kozijnindeling, datum ontvangst 17 augustus 2026 (Z2026-00007216)</meta:user-defined>
    <meta:user-defined meta:name="DCTERMS.W3CDTF/DCTERMS.available">2026-08-25</meta:user-defined>
    <meta:user-defined meta:name="DCTERMS.W3CDTF/OVERHEIDop.jaargang">2026</meta:user-defined>
    <meta:user-defined meta:name="OVERHEIDop.publicationIssue">400588</meta:user-defined>
    <meta:user-defined meta:name="OVERHEIDop.GmbID/DC.identifier">gmb-2026-400588</meta:user-defined>
    <meta:user-defined meta:name="OVERHEIDop.versieInformatie"/>
  </office:meta>
</office:document-meta>
</file>