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ten zuiden van Poelenburg 156, 1504NH Zaandam - het bouwen van woongebouw met 35 sociale huur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210 -  het bouwen van woongebouw met 35 sociale huurwoningen - op de locatie ten zuiden van Poelenburg 156, 1504NH Zaandam</text:p>
            <text:p text:style-name="common-al">
            
          </text:p>
            <text:p text:style-name="common-al">Aanvraag ontvangen: 21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05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210</meta:user-defined>
    <dc:language>nl</dc:language>
    <meta:user-defined meta:name="OVERHEIDop.locatietype/OVERHEIDop.gebiedsmarkering">Vlak</meta:user-defined>
    <meta:user-defined meta:name="DC.title">Aanvraag omgevingsvergunning - ten zuiden van Poelenburg 156, 1504NH Zaandam - het bouwen van woongebouw met 35 sociale huurwon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87</meta:user-defined>
    <meta:user-defined meta:name="OVERHEIDop.GmbID/DC.identifier">gmb-2026-400587</meta:user-defined>
    <meta:user-defined meta:name="OVERHEIDop.versieInformatie"/>
  </office:meta>
</office:document-meta>
</file>