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178 / Verleende ontheffing plaatsen voorwerpen op/aan de weg / ter hoogte van Prinses Beatrixlaan 26, 6109 AJ te Ohé en Laak / Maasgouw / bekendgemaakt op 14 augustus 2026 / het plaatsen van een bouwkraan op de openbare weg op 18 augustus 2026 / Activiteit: Voorwerpen op/aan de 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178 / Verleende ontheffing plaatsen voorwerpen op/aan de weg / ter hoogte van Prinses Beatrixlaan 26, 6109 AJ te Ohé en Laak / Maasgouw / bekendgemaakt op 14 augustus 2026 / het plaatsen van een bouwkraan op de openbare weg op 18 augustus 2026 / Activiteit: Voorwerpen op/aan de we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11178 </meta:user-defined>
    <dc:language>nl</dc:language>
    <meta:user-defined meta:name="OVERHEIDop.locatietype/OVERHEIDop.gebiedsmarkering">Adres</meta:user-defined>
    <meta:user-defined meta:name="DC.title">Z2026-00011178 / Verleende ontheffing plaatsen voorwerpen op/aan de weg / ter hoogte van Prinses Beatrixlaan 26, 6109 AJ te Ohé en Laak / Maasgouw / bekendgemaakt op 14 augustus 2026 / het plaatsen van een bouwkraan op de openbare weg op 18 augustus 2026 / Activiteit: Voorwerpen op/aan de we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86</meta:user-defined>
    <meta:user-defined meta:name="OVERHEIDop.GmbID/DC.identifier">gmb-2026-400586</meta:user-defined>
    <meta:user-defined meta:name="OVERHEIDop.versieInformatie"/>
  </office:meta>
</office:document-meta>
</file>