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663 / Verleende ontheffing art. 35 Alcoholwet / Europastraat te Heel / Maasgouw / bekendgemaakt op 18 augustus 2026 / het zonder vergunning verstrekken van zwak-alcoholhoudende drank tijdens de Straat Barbecue op 12 september 2026 van 14.00 uur tot 00.00 uur / Activiteit: Alco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663 / Verleende ontheffing art. 35 Alcoholwet / Europastraat te Heel / Maasgouw / bekendgemaakt op 18 augustus 2026 / het zonder vergunning verstrekken van zwak-alcoholhoudende drank tijdens de Straat Barbecue op 12 september 2026 van 14.00 uur tot 00.00 uur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, postbus 7000, 6050 AA te Maasbracht. U kunt ook digitaal bezwaar maken via <text:a xlink:href="http://www.gemeentemaasgouw.nl/bezwaar-maken" xlink:type="simple"><text:span text:style-name="nadrukondlijn">www.gemeentemaasgouw.nl/bezwaar-maken</text:span></text:a>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11663 </meta:user-defined>
    <dc:language>nl</dc:language>
    <meta:user-defined meta:name="OVERHEIDop.locatietype/OVERHEIDop.gebiedsmarkering">Weg</meta:user-defined>
    <meta:user-defined meta:name="DC.title">Z2026-00011663 / Verleende ontheffing art. 35 Alcoholwet / Europastraat te Heel / Maasgouw / bekendgemaakt op 18 augustus 2026 / het zonder vergunning verstrekken van zwak-alcoholhoudende drank tijdens de Straat Barbecue op 12 september 2026 van 14.00 uur tot 00.00 uur / Activiteit: Alcoho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84</meta:user-defined>
    <meta:user-defined meta:name="OVERHEIDop.GmbID/DC.identifier">gmb-2026-400584</meta:user-defined>
    <meta:user-defined meta:name="OVERHEIDop.versieInformatie"/>
  </office:meta>
</office:document-meta>
</file>