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502 / Verleende ontheffing art. 35 Alcoholwet / parkeerplaats aan Maststraat te Maasbracht / Maasgouw / bekendgemaakt op 14 augustus 2026 / het zonder vergunning verstrekken van zwak-alcoholhoudende drank tijdens het evenement Buurtfeest op 19 september 2026 van 13.00 uur tot uiterlijk 23.00 uur / Activiteit: Alcoh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6502 / Verleende ontheffing art. 35 Alcoholwet / parkeerplaats aan Maststraat te Maasbracht / Maasgouw / bekendgemaakt op 14 augustus 2026 / het zonder vergunning verstrekken van zwak-alcoholhoudende drank tijdens het evenement Buurtfeest op 19 september 2026 van 13.00 uur tot uiterlijk 23.00 uur / Activiteit: Alcoh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06502 </meta:user-defined>
    <dc:language>nl</dc:language>
    <meta:user-defined meta:name="OVERHEIDop.locatietype/OVERHEIDop.gebiedsmarkering">Weg</meta:user-defined>
    <meta:user-defined meta:name="DC.title">Z2026-00006502 / Verleende ontheffing art. 35 Alcoholwet / parkeerplaats aan Maststraat te Maasbracht / Maasgouw / bekendgemaakt op 14 augustus 2026 / het zonder vergunning verstrekken van zwak-alcoholhoudende drank tijdens het evenement Buurtfeest op 19 september 2026 van 13.00 uur tot uiterlijk 23.00 uur / Activiteit: Alcoho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82</meta:user-defined>
    <meta:user-defined meta:name="OVERHEIDop.GmbID/DC.identifier">gmb-2026-400582</meta:user-defined>
    <meta:user-defined meta:name="OVERHEIDop.versieInformatie"/>
  </office:meta>
</office:document-meta>
</file>