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Muziektent Oranjepar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 25 augustus 2026</text:span>
          </text:p>
            <text:p text:style-name="common-al">Het college van burgemeester en wethouders van Apeldoorn maakt hierbij bekend dat hij voornemens is om een begrotingssubsidie van € 12.731 voor kalenderjaar 2027 te verlenen aan Stichting Muziektent Oranjepark voor het uitvoeren van de volgende activiteiten: het organiseren van zondagmiddagoptredens tijdens de zomermaanden in de muziektent in het Oranjepark. Tussen 14.00 en 17.00 uur zijn er wekelijks drie optredens van uiteenlopende artiesten en bands. Het programma biedt een kleurrijke mix aan muziekstijlen en de optredens zijn gratis toegankelijk. Stichting Muziektent Oranjepark wordt in de op 4 juli 2024 door de gemeenteraad vastgestelde cultuur- en erfgoednota genoemd als organisatie die uitvoering geeft aan deze culturele functie binnen de gemeente Apeldoorn.</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 verantwoordelijk is voor de programmering en organisatie van de zondagmiddagoptredens die gedurende de zomermaanden plaatsvinden in de muziektent in het Oranjepark. De subsidie is daarnaast bedoeld voor een organisatie die beschikt over de organisatorische capaciteit die noodzakelijk is voor het realiseren van een reeks openbaar toegankelijke muziekoptredens in de muziektent, waaronder programmering, artiestencontacten, vrijwilligerscoördinatie en evenementorganisatie. Ook is de subsidie bedoeld voor een organisatie die beschikt over een netwerk van artiesten, sponsoren en andere betrokken partijen dat kan worden ingezet voor de uitvoering van de zondagmiddagoptredens. Tot slot is de subsidie bedoeld voor een organisatie die de openbare en laagdrempelige programmering van de muziektent structureel kan verzorgen en daarmee een breed en gevarieerd muziekaanbod toegankelijk maakt voor inwoners van Apeldoorn.</text:p>
            <text:p text:style-name="common-al">Stichting Muziektent Oranjepark organiseert meer dan 26 jaar de zondagmiddagoptredens die gedurende de zomermaanden plaatsvinden in en rond de muziektent in het Oranjepark. De stichting is opgericht met als doel het organiseren van dit evenement en beschikt over een netwerk van artiesten en lokale sponsoren. Daarnaast heeft de stichting ervaring met het organiseren van een evenement van deze omvang en aard. Zij beschikt over een netwerk van artiesten, sponsoren en andere betrokken partijen dat wordt ingezet voor de uitvoering van de activiteiten. Daarnaast beschikt zij over de organisatorische structuur die nodig is voor het plannen, organiseren en uitvoeren van de zondagmiddagoptredens. Gelet op deze ervaring, het opgebouwde netwerk en de organisatorische capaciteit, is de stichting goed gepositioneerd om het evenement te organiseren en de kwaliteit en continuïteit te waarborgen. </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8">
              <text:list-item text:style-override="id1-3-2-1-1-8-1">
                <text:number>-</text:number>
                <text:p text:style-name="al">onderwerp: Reactie op voornemen begrotingssubsidie aan Stichting Muziektent Oranjepark; </text:p>
              </text:list-item>
              <text:list-item text:style-override="id1-3-2-1-1-8-2">
                <text:number>-</text:number>
                <text:p text:style-name="al">zaaknummer: 6361030;</text:p>
              </text:list-item>
              <text:list-item text:style-override="id1-3-2-1-1-8-3">
                <text:number>-</text:number>
                <text:p text:style-name="al">uw mailadres en telefoonnummer;</text:p>
              </text:list-item>
              <text:list-item text:style-override="id1-3-2-1-1-8-4">
                <text:number>-</text:number>
                <text:p text:style-name="al">een bijlage met onderbouwing waarom u van mening bent dat u in aanmerking komt voor deze subsidie en/of dat de criteria uit het voornemen niet objectief, toetsbaar of redelijk zijn;</text:p>
              </text:list-item>
              <text:list-item text:style-override="id1-3-2-1-1-8-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058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8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8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Muziektent Oranjepark</meta:user-defined>
    <meta:user-defined meta:name="DCTERMS.W3CDTF/DCTERMS.available">2026-08-25</meta:user-defined>
    <meta:user-defined meta:name="DCTERMS.W3CDTF/OVERHEIDop.jaargang">2026</meta:user-defined>
    <meta:user-defined meta:name="OVERHEIDop.publicationIssue">400581</meta:user-defined>
    <meta:user-defined meta:name="OVERHEIDop.GmbID/DC.identifier">gmb-2026-400581</meta:user-defined>
    <meta:user-defined meta:name="OVERHEIDop.versieInformatie"/>
  </office:meta>
</office:document-meta>
</file>