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Voornemen tot vestigen recht van opstal op gemeente-eigendom diverse locaties in Spaubeek</text:p>
      <text:section text:name="zakelijke-mededeling_id1-3-2" text:style-name="zakelijke-mededeling">
        <text:section text:name="zakelijke-mededeling-tekst_id1-3-2-1" text:style-name="zakelijke-mededeling-tekst">
          <text:section text:name="tekst_id1-3-2-1-1" text:style-name="tekst">
            <text:p text:style-name="common-al">De gemeente Beek is voornemens recht van opstal te vestigen ten behoeve van Enexis netbeheer B.V. voor het realiseren van elektriciteitsstations op diverse locaties. Gezien een eerdere uitspraak van de Hoge Raad dient de gemeente mededingingsruimte te bieden bij uitgifte van grond of te motiveren waarom uitsluitend één specifieke opstaller als serieuze gegadigde voor de vestiging van het opstalrecht in aanmerking komt. </text:p>
            <text:p text:style-name="common-al">
            <text:span text:style-name="nadrukvet">Omschrijving percelen (de locaties)</text:span>
          </text:p>
            <text:p text:style-name="common-al">De gemeente is voornemens recht van opstal te vestigen op:</text:p>
            <text:list text:style-name="id1-3-2-1-1-4">
              <text:list-item text:style-override="id1-3-2-1-1-4-1">
                <text:number>A.</text:number>
                <text:p text:style-name="al">het perceel gelegen <text:span text:style-name="nadrukvet">nabij Brueghelstraat 18</text:span> te 6176 CN Spaubeek, kadastraal bekend als gemeente Spaubeek, sectie C, nummer 1226 met een oppervlakte van circa 27 m2.</text:p>
              </text:list-item>
              <text:list-item text:style-override="id1-3-2-1-1-4-2">
                <text:number>B.</text:number>
                <text:p text:style-name="al"> het perceel gelegen <text:span text:style-name="nadrukvet">tegenover Potterstraat 47</text:span> te 6176 CS Spaubeek, kadastraal bekend als gemeente Beek, sectie M, nummer 53 met een oppervlakte van circa 27 m2.</text:p>
              </text:list-item>
              <text:list-item text:style-override="id1-3-2-1-1-4-3">
                <text:number>C.</text:number>
                <text:p text:style-name="al"> het perceel gelegen <text:span text:style-name="nadrukvet">tegenover Schoolstraat 10</text:span> te 6176 BZ Spaubeek, kadastraal bekend als gemeente Spaubeek, sectie A, nummer 3956 met een oppervlakte van circa 27 m2.</text:p>
              </text:list-item>
              <text:list-item text:style-override="id1-3-2-1-1-4-4">
                <text:number>D.</text:number>
                <text:p text:style-name="al"> het perceel gelegen <text:span text:style-name="nadrukvet">nabij Spaubeekerhof 28</text:span> te 6176 CD Spaubeek, kadastraal bekend als gemeente Spaubeek, sectie C, nummer 1123 met een oppervlakte van circa 27 m2.</text:p>
              </text:list-item>
              <text:list-item text:style-override="id1-3-2-1-1-4-5">
                <text:number>E.</text:number>
                <text:p text:style-name="al"> het perceel gelegen <text:span text:style-name="nadrukvet">nabij Vinkenstraat 5</text:span> te 6176 EX Spaubeek, kadastraal bekend als gemeente Spaubeek, sectie C, nummer 1470 met een oppervlakte van circa 27 m2.</text:p>
              </text:list-item>
              <text:list-item text:style-override="id1-3-2-1-1-4-6">
                <text:number>F.</text:number>
                <text:p text:style-name="al"> het perceel gelegen <text:span text:style-name="nadrukvet">nabij Eikenlaan 53</text:span> te 6176 DG Spaubeek, kadastraal bekend als gemeente Spaubeek, sectie C, nummer 1328 met een oppervlakte van circa 27 m2.</text:p>
              </text:list-item>
              <text:list-item text:style-override="id1-3-2-1-1-4-7">
                <text:number>G.</text:number>
                <text:p text:style-name="al"> het perceel gelegen <text:span text:style-name="nadrukvet">nabij Kastanjelaan 12</text:span> te 6176 DB Spaubeek, kadastraal bekend als gemeente Spaubeek, sectie C, nummer 1330 met een oppervlakte van circa 27 m2.</text:p>
              </text:list-item>
            </text:list>
            <text:p text:style-name="common-al">
            <text:span text:style-name="nadrukvet">Motivatie vestigen opstalrecht</text:span>
          </text:p>
            <text:p text:style-name="common-al">In dit geval stelt de gemeente zich op het standpunt dat bij voorbaat vaststaat dat enkel Enexis Netbeheer B.V. als enige serieuze gegadigde in aanmerking komt. </text:p>
            <text:p text:style-name="common-al">Op grond van artikel 16 van de Elektriciteitswet 1998 hebben de netbeheerders in Nederland onder andere de verplichting om elektriciteitsnetten in werking te hebben, aan te leggen, te vernieuwen en uit te breiden. Binnen de gemeente Beek is Enexis actief als netbeheerder. Ter uitoefening van deze wettelijke taak is het nodig dat de netbeheerder dit elektriciteitsstation aanlegt op bovengemelde locatie. Deze locatie is eigendom van de gemeente Beek. De gemeente werkt hieraan enkel en alleen mee vanwege de genoemde wettelijke taak en onder de voorwaarde dat er een recht van opstal gevestigd wordt hiervoor ten behoeve van Enexis. </text:p>
            <text:p text:style-name="common-al">Gezien het bovenstaande komt Enexis als enige serieuze gegadigde in aanmerking voor de vestiging van de opstalrechten zoals hierboven omschreven. Er is derhalve geen openbare selectieprocedure aan de orde.</text:p>
            <text:p text:style-name="common-al">Volgens het Didam-arrest is het verplicht om dit voornemen tot vestiging van de opstalrechten te publiceren.</text:p>
            <text:p text:style-name="common-al">
            <text:span text:style-name="nadrukvet">
              <text:span text:style-name="nadrukcur">Bent u het niet eens met dit voornemen?</text:span>
            </text:span>
          </text:p>
            <text:p text:style-name="common-al">Tegen de voorgenomen vestiging van de opstalrechten kunnen geen zienswijzen, bezwaar of beroep in de zin van de Awb worden ingediend c.q. ingesteld. Mocht u zich niet kunnen verenigen met de voorgenomen vestiging van de opstalrechten en merkt u zichzelf op basis van de voornoemde criteria aan als serieuze gegadigde dan dient u dat, binnen een termijn van 20 dagen na publicatie van deze bekendmaking een kort geding tegen dit voornemen aanhangig te maken bij de voorzieningenrechter bij de rechtbank Limburg. Daarnaast dient u gemeente Beek terstond en schriftelijk hiervan op de hoogte te stellen. Dit mag ook per mail aan info@gemeentebeek.nl. Deze termijn van 20 dagen merken wij aan als vervaltermijn. Dit betekent voor de goede orde dat indien een serieuze gegadigde binnen 20 dagen na heden géén kort geding is gestart, alle rechten vervallen, waaronder het recht om nadien in rechte op te komen tegen dit voornemen tot vestiging opstalrechten. De gemeente hanteert deze handelwijze om rechtszekerheid te creëren, zodat zij na ommekomst van de termijn van 20 dagen of nadat de voorzieningenrechter in kort geding heeft geoordeeld dat geen sprake is van een andere serieuze gegadigde, één op één kan contracteren. </text:p>
            <text:p text:style-name="common-al">Volledigheidshalve wordt opgemerkt dat de hiervoor aangegeven termijn een uiterlijke termijn is en dat een verlenging van deze termijn niet aan de orde is.</text:p>
            <text:p text:style-name="last-al">Voor nadere inlichtingen kunt u zich wenden tot Emmy Laux-Kreemers, beleidsmedewerker Grondzaken. Zij is bereikbaar via telefoonnummer 046-43 89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4005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eek</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nemen tot vestigen recht van opstal op gemeente-eigendom diverse locaties in Spaubeek</meta:user-defined>
    <meta:user-defined meta:name="DCTERMS.W3CDTF/DCTERMS.available">2026-08-27</meta:user-defined>
    <meta:user-defined meta:name="DCTERMS.W3CDTF/OVERHEIDop.jaargang">2026</meta:user-defined>
    <meta:user-defined meta:name="OVERHEIDop.publicationIssue">400576</meta:user-defined>
    <meta:user-defined meta:name="OVERHEIDop.GmbID/DC.identifier">gmb-2026-400576</meta:user-defined>
    <meta:user-defined meta:name="OVERHEIDop.versieInformatie"/>
  </office:meta>
</office:document-meta>
</file>