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6582 / Verleende omgevingsvergunning  - tijdelijk voor de duur van 3 dagen (14, 15 en 16 augustus 2026) en de op- en afbouw van het podium (10 tot en met 18 augustus 2026) / Hagenbroekerweg 1, 6019 DG te Wessem / Maasgouw / bekendgemaakt op 14 augustus 2026 / het bouwen van een podium in verband met het organiseren van het festival Riverbeats / Activiteit: Afwijken van regels in het omgevingspl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6582 / Verleende omgevingsvergunning  - tijdelijk voor de duur van 3 dagen (14, 15 en 16 augustus 2026) en de op- en afbouw van het podium (10 tot en met 18 augustus 2026) / Hagenbroekerweg 1, 6019 DG te Wessem / Maasgouw / bekendgemaakt op 14 augustus 2026 / het bouwen van een podium in verband met het organiseren van het festival Riverbeats / Activiteit: Afwijken van regels in het omgevingsplan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7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582</meta:user-defined>
    <dc:language>nl</dc:language>
    <meta:user-defined meta:name="OVERHEIDop.locatietype/OVERHEIDop.gebiedsmarkering">Adres</meta:user-defined>
    <meta:user-defined meta:name="DC.title">Z2026-00006582 / Verleende omgevingsvergunning  - tijdelijk voor de duur van 3 dagen (14, 15 en 16 augustus 2026) en de op- en afbouw van het podium (10 tot en met 18 augustus 2026) / Hagenbroekerweg 1, 6019 DG te Wessem / Maasgouw / bekendgemaakt op 14 augustus 2026 / het bouwen van een podium in verband met het organiseren van het festival Riverbeats / Activiteit: Afwijken van regels in het omgevingspla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75</meta:user-defined>
    <meta:user-defined meta:name="OVERHEIDop.GmbID/DC.identifier">gmb-2026-400575</meta:user-defined>
    <meta:user-defined meta:name="OVERHEIDop.versieInformatie"/>
  </office:meta>
</office:document-meta>
</file>