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Kwekerijweg 8, 2597 J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JCK - PD011133, Het uitvoeren van wegwerkzaamheden van 07-09-2026 t/m 15-03-2027, ter hoogte van locatie Kwekerijweg 9 op de locatie Kwekerijweg 8, 2597 JK 's-Gravenhage </text:p>
            <text:p text:style-name="common-al">
            
          </text:p>
            <text:p text:style-name="common-al">Ons kenmerk: VTH2026-61913</text:p>
            <text:p text:style-name="common-al">
            
          </text:p>
            <text:p text:style-name="common-al">Categorie: Instemmingsbesluit: Combi instemming</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Kwekerijweg 8, 2597 JK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voor het verwijderen en aanleggen van een lagedruk gasleidingen. En om verkeersmaatregelen te nemen (volgens bijgevoegde tekeningen, in bijlage 3).</text:p>
            <text:p text:style-name="common-al">
            
          </text:p>
            <text:p text:style-name="common-al">•	Werkzaamheden: Het verwijderen en aanleggen van een lagedruk gasleidingen, door middel van een open ontgraving, ten behoeve van een reconstructie </text:p>
            <text:p text:style-name="common-al">•	Locatie: Kwekerijweg ter hoogte van huisnummer 9 in Den Haag. </text:p>
            <text:p text:style-name="common-al">•	Geldig van: 7 september 2026 tot en met 15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4 juli 2026 voor advies voorgelegd aan onderstaande partijen.</text:p>
            <text:p text:style-name="common-al">
            
          </text:p>
            <text:p text:style-name="common-al">Advies wegbeheerder van het stadsdeel Scheveningen</text:p>
            <text:p text:style-name="common-al">In het advies van 21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Voor de Wagenaarweg dienen er separate afspraken te worden gemaakt voordat er uitgevoerd mag worden.</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Orac`s (vuilverzameling) bereikbaar houden/tijdelijke aanbiedplaats</text:p>
            <text:p text:style-name="common-al">aanbieden, zie https://www.denhaag.nl/nl/afval/huisvuilkalender.htm</text:p>
            <text:p text:style-name="common-al">•	Straatpotten ten behoeve van brandkranen, water en gasafsluiters moeten op de oorspronkelijke locatie worden teruggeplaatst.</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5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1913</meta:user-defined>
    <meta:user-defined meta:name="DCTERMS.abstract">JCK - PD011133, Het uitvoeren van wegwerkzaamheden van 07-09-2026 t/m 15-03-2027, ter hoogte van locatie Kwekerijweg 9</meta:user-defined>
    <dc:language>nl</dc:language>
    <meta:user-defined meta:name="OVERHEIDop.locatietype/OVERHEIDop.gebiedsmarkering">Punt</meta:user-defined>
    <meta:user-defined meta:name="DC.title">APV Vergunning - Besluiten, Kwekerijweg 8, 2597 JK 's-Gravenhage</meta:user-defined>
    <meta:user-defined meta:name="DCTERMS.W3CDTF/DCTERMS.available">2026-08-25</meta:user-defined>
    <meta:user-defined meta:name="DCTERMS.W3CDTF/OVERHEIDop.jaargang">2026</meta:user-defined>
    <meta:user-defined meta:name="OVERHEIDop.publicationIssue">400574</meta:user-defined>
    <meta:user-defined meta:name="OVERHEIDop.GmbID/DC.identifier">gmb-2026-400574</meta:user-defined>
    <meta:user-defined meta:name="OVERHEIDop.versieInformatie"/>
  </office:meta>
</office:document-meta>
</file>