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010 / Raadhuisstraat 14, 6109 AR te Ohé en Laak / Maasgouw / bekendgemaakt op 19 augustus 2026 / het ver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010 / Raadhuisstraat 14, 6109 AR te Ohé en Laak / Maasgouw / bekendgemaakt op 19 augustus 2026 / het verbouwen van een woning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010 </meta:user-defined>
    <dc:language>nl</dc:language>
    <meta:user-defined meta:name="OVERHEIDop.locatietype/OVERHEIDop.gebiedsmarkering">Adres</meta:user-defined>
    <meta:user-defined meta:name="DC.title">Z2026-00011010 / Raadhuisstraat 14, 6109 AR te Ohé en Laak / Maasgouw / bekendgemaakt op 19 augustus 2026 / het verbouwen van een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73</meta:user-defined>
    <meta:user-defined meta:name="OVERHEIDop.GmbID/DC.identifier">gmb-2026-400573</meta:user-defined>
    <meta:user-defined meta:name="OVERHEIDop.versieInformatie"/>
  </office:meta>
</office:document-meta>
</file>