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Toermalijnhorst 18, 2592 J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PD343268, Het uitvoeren van wegwerkzaamheden van 24-08-2026 t/m 24-12-2026, ter hoogte van locatie Toermalijnhorst 18 op de locatie Toermalijnhorst 18, 2592 JK 's-Gravenhage </text:p>
            <text:p text:style-name="common-al">
            
          </text:p>
            <text:p text:style-name="common-al">Ons kenmerk: VTH2026-61861</text:p>
            <text:p text:style-name="common-al">
            
          </text:p>
            <text:p text:style-name="common-al">Categorie: Instemmingsbesluit: Combi instemming</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Toermalijnhorst 18, 2592 JK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
            
          </text:p>
            <text:p text:style-name="common-al">Ons besluit: u krijgt toestemming</text:p>
            <text:p text:style-name="common-al">De wegbeheerder van het stadsdeel Haagse Hout heeft geen bezwaar tegen uw aanvraag. Wij zien ook geen reden om de aanvraag te weigeren. Daarom beoordelen wij uw aanvraag positief. U krijgt toestemming voor het uitbreiden van het laagspanningsnet. En om verkeersmaatregelen te nemen (volgens bijgevoegde tekeningen, in bijlage 3).</text:p>
            <text:p text:style-name="common-al">
            
          </text:p>
            <text:p text:style-name="common-al">•	Werkzaamheden: Het uitbreiden van het laagspanningsnet ten behoeve van een nieuwe aansluiting, door middel van een open ontgraving</text:p>
            <text:p text:style-name="common-al">•	Locatie: Toermalijnhorst ter hoogte van huisnummer 18 in Den Haag.  </text:p>
            <text:p text:style-name="common-al">•	Geldig van: 24 augustus 2026 tot en met 24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Met vriendelijke groet, namens burgemeester en wethouders van Den Haag,</text:p>
            <text:p text:style-name="common-al">
            
          </text:p>
            <text:p text:style-name="common-al">[geanonimiseerd]</text:p>
            <text:p text:style-name="common-al">
            
          </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4 juli 2026 voor advies voorgelegd aan onderstaande partijen.</text:p>
            <text:p text:style-name="common-al">
            
          </text:p>
            <text:p text:style-name="common-al">Advies wegbeheerder van het stadsdeel Haagse Hout</text:p>
            <text:p text:style-name="common-al">In het advies van 20 augustus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Haagse Hout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Er mag geen open ontgraving in de rijweg. De werkzaamheden moeten uitgevoerd worden middels een persing of boring plaatsvinden. De uitwerking dient in overleg met de wegbeheerder te worden uitgevoerd.</text:p>
            <text:p text:style-name="common-al">•	Het herstraten van de bestrating dient door een gecertificeerde stratenmaker te worden uitgevoerd. Bij afkeuring zal mijn aannemer worden ingezet en de kosten zullen worden doorbelast.</text:p>
            <text:p text:style-name="common-al">•	Bewoners in kennis stellen van de werkzaamheden middels een bewonersbrief.</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Haagse Hout. </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Er eerst graafrust omdat de bestrating volledig is vernieuwd. Werkzaamheden mogen dan alleen onder voorwaarden van de wegbeheerder worden uitgevoerd.</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57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7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7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1861</meta:user-defined>
    <meta:user-defined meta:name="DCTERMS.abstract">PD343268, Het uitvoeren van wegwerkzaamheden van 24-08-2026 t/m 24-12-2026, ter hoogte van locatie Toermalijnhorst 18</meta:user-defined>
    <dc:language>nl</dc:language>
    <meta:user-defined meta:name="OVERHEIDop.locatietype/OVERHEIDop.gebiedsmarkering">Punt</meta:user-defined>
    <meta:user-defined meta:name="DC.title">APV Vergunning - Besluiten, Toermalijnhorst 18, 2592 JK 's-Gravenhage</meta:user-defined>
    <meta:user-defined meta:name="DCTERMS.W3CDTF/DCTERMS.available">2026-08-25</meta:user-defined>
    <meta:user-defined meta:name="DCTERMS.W3CDTF/OVERHEIDop.jaargang">2026</meta:user-defined>
    <meta:user-defined meta:name="OVERHEIDop.publicationIssue">400572</meta:user-defined>
    <meta:user-defined meta:name="OVERHEIDop.GmbID/DC.identifier">gmb-2026-400572</meta:user-defined>
    <meta:user-defined meta:name="OVERHEIDop.versieInformatie"/>
  </office:meta>
</office:document-meta>
</file>