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09297 / Verlengen beslistermijn / Havenstraat 21, 6051 CS te Maasbracht / Maasgouw / bekendgemaakt op 19 augustus 2026 / het wijzigen van de terrasvergunning van café ‘t Wi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Z2026-00009297 / Verlengen beslistermijn / Havenstraat 21, 6051 CS te Maasbracht / Maasgouw / bekendgemaakt op 19 augustus 2026 / het wijzigen van de terrasvergunning van café ‘t Wie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40057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7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7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Maasgouw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0009297 </meta:user-defined>
    <dc:language>nl</dc:language>
    <meta:user-defined meta:name="OVERHEIDop.locatietype/OVERHEIDop.gebiedsmarkering">Adres</meta:user-defined>
    <meta:user-defined meta:name="DC.title">Z2026-00009297 / Verlengen beslistermijn / Havenstraat 21, 6051 CS te Maasbracht / Maasgouw / bekendgemaakt op 19 augustus 2026 / het wijzigen van de terrasvergunning van café ‘t Wiel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0571</meta:user-defined>
    <meta:user-defined meta:name="OVERHEIDop.GmbID/DC.identifier">gmb-2026-400571</meta:user-defined>
    <meta:user-defined meta:name="OVERHEIDop.versieInformatie"/>
  </office:meta>
</office:document-meta>
</file>