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ngen beslistermijn aanvraag omgevingsvergunning, Jan van Havenstraat O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wettelijke beslistermijn van de volgende aanvraag omgevingsvergunning met kenmerk 2026071300896 is met 6 weken verlengd op onderstaande datum:</text:p>
            <text:p text:style-name="common-al">het plaatsen van schaftunit, opslagcontainer, afvalcontainer en dixi voor renovatie 6 woningen, 06-09-2026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40057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432024290663</meta:user-defined>
    <meta:user-defined meta:name="DCTERMS.abstract">het plaatsen van schaftunit, opslagcontainer, afvalcontainer en dixi voor renovatie 6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sten - verlengen beslistermijn aanvraag omgevingsvergunning, Jan van Havenstraat Omm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70</meta:user-defined>
    <meta:user-defined meta:name="OVERHEIDop.GmbID/DC.identifier">gmb-2026-400570</meta:user-defined>
    <meta:user-defined meta:name="OVERHEIDop.versieInformatie"/>
  </office:meta>
</office:document-meta>
</file>