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057 / Verlengen beslistermijn / Kloosterlaan 7, 6019 AN te Wessem / Maasgouw / bekendgemaakt op 13 augustus 2026 / het oprichten van zorgappartementen met ondersteunende ruim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9057 / Verlengen beslistermijn / Kloosterlaan 7, 6019 AN te Wessem / Maasgouw / bekendgemaakt op 13 augustus 2026 / het oprichten van zorgappartementen met ondersteunende ruimt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057 </meta:user-defined>
    <dc:language>nl</dc:language>
    <meta:user-defined meta:name="OVERHEIDop.locatietype/OVERHEIDop.gebiedsmarkering">Adres</meta:user-defined>
    <meta:user-defined meta:name="DC.title">Z2026-00009057 / Verlengen beslistermijn / Kloosterlaan 7, 6019 AN te Wessem / Maasgouw / bekendgemaakt op 13 augustus 2026 / het oprichten van zorgappartementen met ondersteunende ruim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69</meta:user-defined>
    <meta:user-defined meta:name="OVERHEIDop.GmbID/DC.identifier">gmb-2026-400569</meta:user-defined>
    <meta:user-defined meta:name="OVERHEIDop.versieInformatie"/>
  </office:meta>
</office:document-meta>
</file>