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520 / Sloopmelding / Op de Berg 3, 6051 KB te Maasbracht / Maasgouw / bekendgemaakt op 18 augustus 1016 / het verwijderen van een asbesthoudende plaat / Activiteit: Sloopwerkzaamheden aan ge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1520 / Sloopmelding / Op de Berg 3, 6051 KB te Maasbracht / Maasgouw / bekendgemaakt op 18 augustus 1016 / het verwijderen van een asbesthoudende plaat / Activiteit: Sloopwerkzaamheden aan gebouw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1520 </meta:user-defined>
    <dc:language>nl</dc:language>
    <meta:user-defined meta:name="OVERHEIDop.locatietype/OVERHEIDop.gebiedsmarkering">Adres</meta:user-defined>
    <meta:user-defined meta:name="DC.title">Z2026-00011520 / Sloopmelding / Op de Berg 3, 6051 KB te Maasbracht / Maasgouw / bekendgemaakt op 18 augustus 1016 / het verwijderen van een asbesthoudende plaat / Activiteit: Sloopwerkzaamheden aan gebouw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8</meta:user-defined>
    <meta:user-defined meta:name="OVERHEIDop.GmbID/DC.identifier">gmb-2026-400568</meta:user-defined>
    <meta:user-defined meta:name="OVERHEIDop.versieInformatie"/>
  </office:meta>
</office:document-meta>
</file>