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512 / Sloopmelding / Fabrystraat 1, 6017 CK te Thorn / Maasgouw / bekendgemaakt op 18 augustus 2026 / het verwijderen van asbesthoudende materialen / Activiteit: Sloopwerkzaamheden aan gebouw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1512 / Sloopmelding / Fabrystraat 1, 6017 CK te Thorn / Maasgouw / bekendgemaakt op 18 augustus 2026 / het verwijderen van asbesthoudende materialen / Activiteit: Sloopwerkzaamheden aan gebouwen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aasgouw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1512 </meta:user-defined>
    <dc:language>nl</dc:language>
    <meta:user-defined meta:name="OVERHEIDop.locatietype/OVERHEIDop.gebiedsmarkering">Adres</meta:user-defined>
    <meta:user-defined meta:name="DC.title">Z2026-00011512 / Sloopmelding / Fabrystraat 1, 6017 CK te Thorn / Maasgouw / bekendgemaakt op 18 augustus 2026 / het verwijderen van asbesthoudende materialen / Activiteit: Sloopwerkzaamheden aan gebouw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67</meta:user-defined>
    <meta:user-defined meta:name="OVERHEIDop.GmbID/DC.identifier">gmb-2026-400567</meta:user-defined>
    <meta:user-defined meta:name="OVERHEIDop.versieInformatie"/>
  </office:meta>
</office:document-meta>
</file>