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Z2026-00010863 / Evenementenmelding / Europastraat te Heel / Maasgouw / bekendgemaakt op 17 augustus 2026 / het organiseren en houden van het evenement “Buurt Barbecue” op 12 september 2026 van 14.00 uur tot 00.00 uur / Activiteit: Evenement overig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last-al">Z2026-00010863 / Evenementenmelding / Europastraat te Heel / Maasgouw / bekendgemaakt op 17 augustus 2026 / het organiseren en houden van het evenement “Buurt Barbecue” op 12 september 2026 van 14.00 uur tot 00.00 uur / Activiteit: Evenement overig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Maasgouw</text:p>
            </table:table-cell>
            <table:table-cell office:value-type="string" table:style-name="header.C">
              <text:p text:style-name="headerright"><text:span text:style-name="nr">Nr. 400566</text:span><text:line-break/><text:date style:data-style-name="dag" text:fixed="true" text:date-value="2026-08-27"/><text:line-break/><text:date style:data-style-name="jaar" text:fixed="true" text:date-value="2026-08-2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0566</text:span><text:date style:data-style-name="nicedate" text:fixed="true" text:date-value="2026-08-2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0566</text:span><text:date style:data-style-name="nicedate" text:fixed="true" text:date-value="2026-08-2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Melding-Web-ZM/3.51/xml/MC-DRP-Melding-Web-ZM.xml</meta:user-defined>
    <meta:user-defined meta:name="OVERHEID.Gemeente/DC.creator">Maasgouw</meta:user-defined>
    <meta:user-defined meta:name="OVERHEID.Informatietype/DC.type">officiële publicatie</meta:user-defined>
    <meta:user-defined meta:name="OVERHEID.Gemeente/DCTERMS.publisher">Maasgouw</meta:user-defined>
    <meta:user-defined meta:name="OVERHEID.Gemeente/OVERHEID.authority">Maasgouw</meta:user-defined>
    <meta:user-defined meta:name="OVERHEID.TaxonomieBeleidsagendaDecentraal/OVERHEID.category">Ruimte en infrastructuur | Organisatie en beleid</meta:user-defined>
    <meta:user-defined meta:name="OVERHEIDop.Rubriek/DC.type">evenementmelding</meta:user-defined>
    <meta:user-defined meta:name="OVERHEIDop.referentienummer">Z2026-00010863 </meta:user-defined>
    <dc:language>nl</dc:language>
    <meta:user-defined meta:name="OVERHEIDop.locatietype/OVERHEIDop.gebiedsmarkering">Weg</meta:user-defined>
    <meta:user-defined meta:name="DC.title">Z2026-00010863 / Evenementenmelding / Europastraat te Heel / Maasgouw / bekendgemaakt op 17 augustus 2026 / het organiseren en houden van het evenement “Buurt Barbecue” op 12 september 2026 van 14.00 uur tot 00.00 uur / Activiteit: Evenement overig</meta:user-defined>
    <meta:user-defined meta:name="DCTERMS.W3CDTF/DCTERMS.available">2026-08-27</meta:user-defined>
    <meta:user-defined meta:name="DCTERMS.W3CDTF/OVERHEIDop.jaargang">2026</meta:user-defined>
    <meta:user-defined meta:name="OVERHEIDop.publicationIssue">400566</meta:user-defined>
    <meta:user-defined meta:name="OVERHEIDop.GmbID/DC.identifier">gmb-2026-400566</meta:user-defined>
    <meta:user-defined meta:name="OVERHEIDop.versieInformatie"/>
  </office:meta>
</office:document-meta>
</file>