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09803 / Evenementenmelding / kern en Thornerweg 4 te Wessem / Maasgouw / bekendgemaakt op 14 augustus 2026 / het organiseren en houden van het evenement “St. Maarten Wessem” op 11 november 2026 van 18.30 uur tot 22.00 uur: een lampionnentocht (kern Wessem) en een St. Maartensvuur (Thornerweg 4) / Activiteit: Evenement overi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Z2026-00009803 / Evenementenmelding / kern en Thornerweg 4 te Wessem / Maasgouw / bekendgemaakt op 14 augustus 2026 / het organiseren en houden van het evenement “St. Maarten Wessem” op 11 november 2026 van 18.30 uur tot 22.00 uur: een lampionnentocht (kern Wessem) en een St. Maartensvuur (Thornerweg 4) / Activiteit: Evenement overi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40056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6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6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Maasgouw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Z2026-00009803 </meta:user-defined>
    <dc:language>nl</dc:language>
    <meta:user-defined meta:name="OVERHEIDop.locatietype/OVERHEIDop.gebiedsmarkering">Adres</meta:user-defined>
    <meta:user-defined meta:name="DC.title">Z2026-00009803 / Evenementenmelding / kern en Thornerweg 4 te Wessem / Maasgouw / bekendgemaakt op 14 augustus 2026 / het organiseren en houden van het evenement “St. Maarten Wessem” op 11 november 2026 van 18.30 uur tot 22.00 uur: een lampionnentocht (kern Wessem) en een St. Maartensvuur (Thornerweg 4) / Activiteit: Evenement overi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0563</meta:user-defined>
    <meta:user-defined meta:name="OVERHEIDop.GmbID/DC.identifier">gmb-2026-400563</meta:user-defined>
    <meta:user-defined meta:name="OVERHEIDop.versieInformatie"/>
  </office:meta>
</office:document-meta>
</file>