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Z2026-00006504 / Evenementenmelding / parkeerplaats van Maststraat te Maasbracht / Maasgouw / bekendgemaakt op 14 augustus 2026 / het organiseren en houden van het evenement “Buurtfeest” op 19 september 2026 van 13.00 uur tot uiterlijk 22.00 uur / Activiteit: Evenement overi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Z2026-00006504 / Evenementenmelding / parkeerplaats van Maststraat te Maasbracht / Maasgouw / bekendgemaakt op 14 augustus 2026 / het organiseren en houden van het evenement “Buurtfeest” op 19 september 2026 van 13.00 uur tot uiterlijk 22.00 uur / Activiteit: Evenement overig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aasgouw</text:p>
            </table:table-cell>
            <table:table-cell office:value-type="string" table:style-name="header.C">
              <text:p text:style-name="headerright"><text:span text:style-name="nr">Nr. 40056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6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aasgouw</meta:user-defined>
    <meta:user-defined meta:name="OVERHEID.Informatietype/DC.type">officiële publicatie</meta:user-defined>
    <meta:user-defined meta:name="OVERHEID.Gemeente/DCTERMS.publisher">Maasgouw</meta:user-defined>
    <meta:user-defined meta:name="OVERHEID.Gemeente/OVERHEID.authority">Maasgouw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Z2026-00006504 </meta:user-defined>
    <dc:language>nl</dc:language>
    <meta:user-defined meta:name="OVERHEIDop.locatietype/OVERHEIDop.gebiedsmarkering">Weg</meta:user-defined>
    <meta:user-defined meta:name="DC.title">Z2026-00006504 / Evenementenmelding / parkeerplaats van Maststraat te Maasbracht / Maasgouw / bekendgemaakt op 14 augustus 2026 / het organiseren en houden van het evenement “Buurtfeest” op 19 september 2026 van 13.00 uur tot uiterlijk 22.00 uur / Activiteit: Evenement overi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0560</meta:user-defined>
    <meta:user-defined meta:name="OVERHEIDop.GmbID/DC.identifier">gmb-2026-400560</meta:user-defined>
    <meta:user-defined meta:name="OVERHEIDop.versieInformatie"/>
  </office:meta>
</office:document-meta>
</file>