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1613 / Aanvraag omgevingsvergunning / Raadhuisstraat 14, 6109 AR te Ohé en Laak / Maasgouw / ingekomen 17 augustus 2026 / het verbouwen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1613 / Aanvraag omgevingsvergunning / Raadhuisstraat 14, 6109 AR te Ohé en Laak / Maasgouw / ingekomen 17 augustus 2026 / het verbouwen van de woning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40055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5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5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1613 </meta:user-defined>
    <dc:language>nl</dc:language>
    <meta:user-defined meta:name="OVERHEIDop.locatietype/OVERHEIDop.gebiedsmarkering">Adres</meta:user-defined>
    <meta:user-defined meta:name="DC.title">Z2026-00011613 / Aanvraag omgevingsvergunning / Raadhuisstraat 14, 6109 AR te Ohé en Laak / Maasgouw / ingekomen 17 augustus 2026 / het verbouwen van de wo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558</meta:user-defined>
    <meta:user-defined meta:name="OVERHEIDop.GmbID/DC.identifier">gmb-2026-400558</meta:user-defined>
    <meta:user-defined meta:name="OVERHEIDop.versieInformatie"/>
  </office:meta>
</office:document-meta>
</file>