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559 / Aanvraag omgevingsvergunning / Keizerstraat 2, 6019 BM te Wessem / Maasgouw / ingekomen 14 augustus 2026 / het realiseren van een dakkapel en het aanpassen van de rechterzijgevel (legalisat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559 / Aanvraag omgevingsvergunning / Keizerstraat 2, 6019 BM te Wessem / Maasgouw / ingekomen 14 augustus 2026 / het realiseren van een dakkapel en het aanpassen van de rechterzijgevel (legalisatie)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559 </meta:user-defined>
    <dc:language>nl</dc:language>
    <meta:user-defined meta:name="OVERHEIDop.locatietype/OVERHEIDop.gebiedsmarkering">Adres</meta:user-defined>
    <meta:user-defined meta:name="DC.title">Z2026-00011559 / Aanvraag omgevingsvergunning / Keizerstraat 2, 6019 BM te Wessem / Maasgouw / ingekomen 14 augustus 2026 / het realiseren van een dakkapel en het aanpassen van de rechterzijgevel (legalisatie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57</meta:user-defined>
    <meta:user-defined meta:name="OVERHEIDop.GmbID/DC.identifier">gmb-2026-400557</meta:user-defined>
    <meta:user-defined meta:name="OVERHEIDop.versieInformatie"/>
  </office:meta>
</office:document-meta>
</file>