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556 / Aanvraag omgevingsvergunning / Heerbaan 46, 6097 AZ te Heel / Maasgouw / ingekomen 13 augustus 2026 / het verbouwen en splitsen van een bestaande voormalige boerderijwoning tot 4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556 / Aanvraag omgevingsvergunning / Heerbaan 46, 6097 AZ te Heel / Maasgouw / ingekomen 13 augustus 2026 / het verbouwen en splitsen van een bestaande voormalige boerderijwoning tot 4 woningen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5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5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5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556 </meta:user-defined>
    <dc:language>nl</dc:language>
    <meta:user-defined meta:name="OVERHEIDop.locatietype/OVERHEIDop.gebiedsmarkering">Adres</meta:user-defined>
    <meta:user-defined meta:name="DC.title">Z2026-00011556 / Aanvraag omgevingsvergunning / Heerbaan 46, 6097 AZ te Heel / Maasgouw / ingekomen 13 augustus 2026 / het verbouwen en splitsen van een bestaande voormalige boerderijwoning tot 4 woning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56</meta:user-defined>
    <meta:user-defined meta:name="OVERHEIDop.GmbID/DC.identifier">gmb-2026-400556</meta:user-defined>
    <meta:user-defined meta:name="OVERHEIDop.versieInformatie"/>
  </office:meta>
</office:document-meta>
</file>