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parkeerverbod in de Bergweg ter hoogte van station Noord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Noord, </text:span>
            <text:span text:style-name="nadrukvet">AS26/00761 – 26/0002710</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Bergweg gelegen is binnen het gebied Noord van de gemeente Rotterdam;</text:p>
            <text:p text:style-name="common-al">dat de Bergweg één gebiedsontsluitingsweg betreft, waarbij er een maximumsnelheid van 50 km per uur geldt;</text:p>
            <text:p text:style-name="common-al">dat de Bergweg ter hoogte van Station Rotterdam-Noord is voorzien van een passeerhaven;</text:p>
            <text:p text:style-name="common-al">dat deze passeerhaven in de huidige situatie gedurende voor langere tijd wordt gebruikt voor het laten stilstaan van voertuigen;</text:p>
            <text:p text:style-name="common-al">dat dit langdurige gebruik leidt tot hinder voor de doorstroming van het verkeer op de Bergweg en een negatieve invloed heeft op de bereikbaarheid van station Rotterdam Noord;</text:p>
            <text:p text:style-name="common-al">dat het wenselijk is om het gebruik van de passeerhaven te reguleren teneinde om de doorstroming van de Bergweg en bereikbaarheid van het treinstation te verbeteren;</text:p>
            <text:p text:style-name="common-al">dat het weggedeelte van de passerhaven wordt aangewezen als een locatie waar parkeren expliciet verboden is;</text:p>
            <text:p text:style-name="common-al">dat geparkeerde voertuigen op deze locatie de bereikbaarheid van het station Rotterdam-Noord belemmeren;</text:p>
            <text:p text:style-name="common-al">dat het vanuit het oogpunt van bereikbaarheid en verkeersveiligheid wenselijk is een parkeerverbod in te stellen;</text:p>
            <text:p text:style-name="common-al">dat een parkeerverbod de enige effectieve maatregel is om de doorgang op deze locatie structureel vrij te houden;</text:p>
            <text:p text:style-name="common-al">dat het parkeerverbod wordt vormgegeven door het aanbrengen van een gele onderbroken streep met een lengte van circa 35 meter, zoals bedoeld in artikel 24, eerste lid, onder e van het Reglement verkeersregels en verkeerstekens 1990;</text:p>
            <text:p text:style-name="common-al">dat deze voorgestelde maatregel bijdraagt aan het verbeteren van de verkeersveiligheid en bereikbaarheid voor weggebruikers;</text:p>
            <text:p text:style-name="common-al">dat een duidelijke en herkenbare markering het voor weggebruikers inzichtelijk maakt waar parkeren is toegestaan;</text:p>
            <text:p text:style-name="common-al">dat de maatregel, gelet op artikel 2 van de Wegenverkeerswet 1994 (Wvw, besluit van 21 april 1994, Staatsblad (Stb.) 1994, 475, zoals nadien gewijzigd), strekt tot:</text:p>
            <text:list text:style-name="id1-3-2-2-1-18">
              <text:list-item text:style-override="id1-3-2-2-1-18-1">
                <text:number>•</text:number>
                <text:p text:style-name="al">het in stand houden van de weg en het waarborgen van de bruikbaarheid daarvan; </text:p>
              </text:list-item>
              <text:list-item text:style-override="id1-3-2-2-1-18-2">
                <text:number>•</text:number>
                <text:p text:style-name="al">het zoveel mogelijk waarborgen van de vrijheid van het verkeer;</text:p>
              </text:list-item>
              <text:list-item text:style-override="id1-3-2-2-1-18-3">
                <text:number>•</text:number>
                <text:p text:style-name="al">het verzekeren van de veiligheid op de weg; </text:p>
              </text:list-item>
              <text:list-item text:style-override="id1-3-2-2-1-18-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parkeerverbod in de Bergweg ter hoogte van station Noord, middels</text:p>
            <text:list text:style-name="id1-3-2-2-1-27">
              <text:list-item text:style-override="id1-3-2-2-1-27-1">
                <text:number>•</text:number>
                <text:p text:style-name="al">het aanbrengen van een gele onderbroken streep zoals bedoeld in artikel 24 lid 1 onder e van het RVV 1990, over een lengte van 35 meter; </text:p>
              </text:list-item>
              <text:list-item text:style-override="id1-3-2-2-1-27-2">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verbod  - Bergweg ter hoogte van station Noord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0761 – 26/0002710</meta:user-defined>
    <meta:user-defined meta:name="OVERHEIDop.verkeersbordcode">WM8</meta:user-defined>
    <dc:language>nl</dc:language>
    <meta:user-defined meta:name="OVERHEIDop.locatietype/OVERHEIDop.gebiedsmarkering">Lijn</meta:user-defined>
    <meta:user-defined meta:name="DC.title">Verkeersbesluit instellen parkeerverbod in de Bergweg ter hoogte van station Noord te Rotterdam</meta:user-defined>
    <meta:user-defined meta:name="DCTERMS.W3CDTF/DCTERMS.available">2026-08-25</meta:user-defined>
    <meta:user-defined meta:name="OVERHEIDop.externeBijlage">Situatietekening|exb-2026-29995</meta:user-defined>
    <meta:user-defined meta:name="DCTERMS.W3CDTF/OVERHEIDop.jaargang">2026</meta:user-defined>
    <meta:user-defined meta:name="OVERHEIDop.publicationIssue">400553</meta:user-defined>
    <meta:user-defined meta:name="OVERHEIDop.GmbID/DC.identifier">gmb-2026-400553</meta:user-defined>
    <meta:user-defined meta:name="OVERHEIDop.versieInformatie"/>
  </office:meta>
</office:document-meta>
</file>