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in gebruik nemen van gemeentegrond voor een hoogwerker van 25 t/m 27 augustus 2026 aan Markt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/ontheffing</text:span>
          </text:p>
            <text:p text:style-name="common-al">Aanvrager: BUKO </text:p>
            <text:p text:style-name="common-al">Omschrijving: ontheffing gebruik gemeentegrond hoogwerker</text:p>
            <text:p text:style-name="common-al">Datum/tijdstip: 25 tot en met 27 augustus 2026</text:p>
            <text:p text:style-name="common-al">Locatie: Markt te Doesburg</text:p>
            <text:p text:style-name="common-al">Verzonden: 18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3">
              <text:list-item text:style-override="id1-3-2-1-1-13-1">
                <text:number>-</text:number>
                <text:p text:style-name="al"> uw naam, adres, datum, handtekening en telefoonnummer; </text:p>
              </text:list-item>
              <text:list-item text:style-override="id1-3-2-1-1-13-2">
                <text:number>-</text:number>
                <text:p text:style-name="al">de omschrijving en het kenmerk van het besluit; </text:p>
              </text:list-item>
              <text:list-item text:style-override="id1-3-2-1-1-13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6">
              <text:list-item text:style-override="id1-3-2-1-1-16-1">
                <text:number>-</text:number>
                <text:p text:style-name="al"> Bel naar het Stadskantoor 0313 – 48 13 13 </text:p>
              </text:list-item>
              <text:list-item text:style-override="id1-3-2-1-1-16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8">
              <text:list-item text:style-override="id1-3-2-1-1-18-1">
                <text:number>-</text:number>
                <text:p text:style-name="al"> om welke vergunning het gaat; </text:p>
              </text:list-item>
              <text:list-item text:style-override="id1-3-2-1-1-18-2">
                <text:number>-</text:number>
                <text:p text:style-name="al"> uw naam, adres en telefoonnummer; </text:p>
              </text:list-item>
              <text:list-item text:style-override="id1-3-2-1-1-18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4005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Ontheffing voor het in gebruik nemen van gemeentegrond voor een hoogwerker van 25 t/m 27 augustus 2026 aan Markt te Does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2</meta:user-defined>
    <meta:user-defined meta:name="OVERHEIDop.GmbID/DC.identifier">gmb-2026-400552</meta:user-defined>
    <meta:user-defined meta:name="OVERHEIDop.versieInformatie"/>
  </office:meta>
</office:document-meta>
</file>