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gelegenheid voor het onmiddellijk laden en lossen van goederen in de Rosestraat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text:span>, <text:span text:style-name="nadrukvet"/><text:span text:style-name="nadrukvet">AS26/0010459 - AS26/04553</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Rosestraat gelegen is in de wijk Kop van Zuid-Entrepot binnen het gebied Feijenoord van de gemeente Rotterdam;</text:p>
            <text:p text:style-name="common-al">dat de Rosestraat een gebiedsontsluitingsweg betreft, waarbij er een maximumsnelheid van 50 km per uur geldt;</text:p>
            <text:p text:style-name="common-al">dat de Rosestraat een brede straat betreft met gescheiden rijrichtingen door middel van een grasstrook en dat er aan beide zijden van de weg langsparkeervakken aanwezig zijn;</text:p>
            <text:p text:style-name="common-al">dat er in de huidige situatie tijdens de vaste haal- en brengmomenten van de dichtbij zijnde kinderopvang geen goede toegankelijkheid is voor een rolstoelbus om kinderen veilig op te halen en af te zetten;</text:p>
            <text:p text:style-name="common-al">dat de rolstoelbus een lengte heeft van circa 6,5 meter en dat voor het gebruik van de lift en het veilig in- en uitstappen met een rolstoel aanvullende ruimte nodig is;</text:p>
            <text:p text:style-name="common-al">dat het daarom wenselijk is om aan de Rosestraat, ter hoogte van nummer 893, op twee parkeervakken een laad- en losvoorziening in te stellen die geldt van maandag tot en met zaterdag tussen 08:00 en 18:00;</text:p>
            <text:p text:style-name="common-al">dat hiermee tijdens deze venstertijden een veilige en goed toegankelijke voorziening ontstaat en dat de parkeerplaatsen buiten deze venstertijden beschikbaar blijven voor regulier parkeren;</text:p>
            <text:p text:style-name="common-al">dat het instellen van een laad- en losvoorziening tijdens vaste haal- en brengmomenten de verkeersveiligheid en de bereikbaarheid van mindervalide kinderen van en naar de kinderopvang bevordert;</text:p>
            <text:p text:style-name="common-al">dat de maatregel, gelet op artikel 2 van de Wegenverkeerswet 1994 (Wvw, besluit van 21 april 1994, Staatsblad (Stb.) 1994, 475, zoals nadien gewijzigd), strekt tot:</text:p>
            <text:list text:style-name="id1-3-2-2-1-13">
              <text:list-item text:style-override="id1-3-2-2-1-13-1">
                <text:number>•</text:number>
                <text:p text:style-name="al">het in stand houden van de weg en het waarborgen van de bruikbaarheid daarvan; </text:p>
              </text:list-item>
              <text:list-item text:style-override="id1-3-2-2-1-13-2">
                <text:number>•</text:number>
                <text:p text:style-name="al">het zoveel mogelijk waarborgen van de vrijheid van het verkeer;</text:p>
              </text:list-item>
              <text:list-item text:style-override="id1-3-2-2-1-13-3">
                <text:number>•</text:number>
                <text:p text:style-name="al">het verzekeren van de veiligheid op de weg; </text:p>
              </text:list-item>
              <text:list-item text:style-override="id1-3-2-2-1-13-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common-al"/>
            <text:p text:style-name="common-al"/>
            <text:p text:style-name="tussenkopcur">
            <text:span text:style-name="nadrukvet">Besluit:</text:span>
          </text:p>
            <text:p text:style-name="common-al">namens het college van Burgemeester en Wethouders van Rotterdam,</text:p>
            <text:p text:style-name="common-al"/>
            <text:p text:style-name="common-al">Tot het instellen van een gelegenheid voor het onmiddellijk laden en lossen van goederen tijdens vaste haal- en brengmomenten in de Rosestraat ter hoogte van nummer 893, middels</text:p>
            <text:list text:style-name="id1-3-2-2-1-24">
              <text:list-item text:style-override="id1-3-2-2-1-24-1">
                <text:number>•</text:number>
                <text:p text:style-name="al">het plaatsen van bord E07 met onderbord OB203p met daarop de tekst: ‘ma t/m za 8:00 – 18:00’ zoals bedoeld in bijlage I van het RVV 1990.</text:p>
              </text:list-item>
            </text:list>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9 augustus 2026 </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gelegenheid voor het onmiddellijk laden en lossen van goederen  - Rosestraat </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010459 - AS26/04553</meta:user-defined>
    <meta:user-defined meta:name="OVERHEIDop.verkeersbordcode">E7</meta:user-defined>
    <dc:language>nl</dc:language>
    <meta:user-defined meta:name="OVERHEIDop.locatietype/OVERHEIDop.gebiedsmarkering">Punt</meta:user-defined>
    <meta:user-defined meta:name="DC.title">Verkeersbesluit instellen gelegenheid voor het onmiddellijk laden en lossen van goederen in de Rosestraat te Rotterdam</meta:user-defined>
    <meta:user-defined meta:name="DCTERMS.W3CDTF/DCTERMS.available">2026-08-25</meta:user-defined>
    <meta:user-defined meta:name="OVERHEIDop.externeBijlage">Situatietekening|exb-2026-29994</meta:user-defined>
    <meta:user-defined meta:name="DCTERMS.W3CDTF/OVERHEIDop.jaargang">2026</meta:user-defined>
    <meta:user-defined meta:name="OVERHEIDop.publicationIssue">400550</meta:user-defined>
    <meta:user-defined meta:name="OVERHEIDop.GmbID/DC.identifier">gmb-2026-400550</meta:user-defined>
    <meta:user-defined meta:name="OVERHEIDop.versieInformatie"/>
  </office:meta>
</office:document-meta>
</file>