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office:automatic-styles>
  <office:body>
    <office:text>
      <text:p text:style-name="new_page_staatscourant"/>
      <text:p text:style-name="single-kop-titel">Verkeersbesluit wijzigen voetgangersgebied Antoine Platekade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4527  – 26/0010380</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Antoine Platekade is gelegen in de wijk Kop van Zuid in het gebied Feijenoord van de gemeente Rotterdam;</text:p>
            <text:p text:style-name="common-al">dat de Antoine Platekade langs de kade is gelegen en een duidelijke verblijfsfunctie heeft;</text:p>
            <text:p text:style-name="common-al">dat de Antoine Platekade veel wordt gebruikt door voetgangers, waaronder wandelaars, bewoners en spelende kinderen;</text:p>
            <text:p text:style-name="common-al">dat op de Antoine Platekade in de huidige situatie een voetgangersgebied is ingesteld;</text:p>
            <text:p text:style-name="common-al">dat onder de huidige borden G07 onderborden zijn aangebracht waarmee fietsen binnen het voetgangersgebied is toegestaan;</text:p>
            <text:p text:style-name="common-al">dat fietsers daardoor in de huidige situatie gebruik kunnen maken van het voetgangersgebied op de Antoine Platekade;</text:p>
            <text:p text:style-name="common-al">dat in de praktijk blijkt dat fietsers die tussen voetgangers door rijden regelmatig zorgen voor gevaarlijke en ongewenste situaties;</text:p>
            <text:p text:style-name="common-al">dat dit met name onwenselijk is vanwege het verblijfskarakter van de kade en het gebruik door wandelaars, bewoners en spelende kinderen;</text:p>
            <text:p text:style-name="common-al">dat het wenselijk is om de Antoine Platekade nadrukkelijker in te richten en te gebruiken als gebied waar voetgangers centraal staan;</text:p>
            <text:p text:style-name="common-al">dat daarvoor de bestaande uitzondering waarmee fietsen binnen het voetgangersgebied is toegestaan wordt opgeheven;</text:p>
            <text:p text:style-name="common-al">dat de bestaande borden G07 blijven staan, zodat het voetgangersgebied als zodanig in stand blijft;</text:p>
            <text:p text:style-name="common-al">dat de onderborden waarmee fietsen is toegestaan worden verwijderd;</text:p>
            <text:p text:style-name="common-al">dat fietsers hierdoor niet langer gebruik kunnen maken van de bestaande uitzondering binnen het voetgangersgebied;</text:p>
            <text:p text:style-name="common-al">dat de voorgestelde maatregel niet leidt tot onevenredige hinder voor fietsers, omdat een geschikt alternatief beschikbaar is via de Otto Reuchlinweg, waarbij slechts een beperkte omrijafstand benodigd is;</text:p>
            <text:p text:style-name="common-al">dat hiermee de kans op conflicten tussen fietsers en voetgangers wordt verminderd;</text:p>
            <text:p text:style-name="common-al">dat hierdoor een rustigere, overzichtelijkere en veiligere verblijfsomgeving voor voetgangers ontstaat;</text:p>
            <text:p text:style-name="common-al">dat de verkeersinrichting daarmee beter aansluit bij het huidige gebruik en het verblijfskarakter van de Antoine Platekade;</text:p>
            <text:p text:style-name="common-al">dat het belang van een veilige en leefbare verblijfsruimte voor voetgangers zwaarder weegt dan het belang om fietsen binnen dit voetgangersgebied toe te staan;</text:p>
            <text:p text:style-name="common-al">dat het wenselijk is deze verkeersmaatregel in te stellen ter bevordering van de verkeersveiligheid, de bescherming van voetgangers en de leefbaarheid van het gebied;</text:p>
            <text:p text:style-name="common-al">dat de maatregel, gelet op artikel 2 van de Wegenverkeerswet 1994 (Wvw, besluit van 21 april 1994, Staatsblad (Stb.) 1994, 475, zoals nadien gewijzigd), strekt tot:</text:p>
            <text:list text:style-name="id1-3-2-2-1-24">
              <text:list-item text:style-override="id1-3-2-2-1-24-1">
                <text:number>•</text:number>
                <text:p text:style-name="al">het in stand houden van de weg en het waarborgen van de bruikbaarheid daarvan; </text:p>
              </text:list-item>
              <text:list-item text:style-override="id1-3-2-2-1-24-2">
                <text:number>•</text:number>
                <text:p text:style-name="al">het zoveel mogelijk waarborgen van de vrijheid van het verkeer;</text:p>
              </text:list-item>
              <text:list-item text:style-override="id1-3-2-2-1-24-3">
                <text:number>•</text:number>
                <text:p text:style-name="al">het verzekeren van de veiligheid op de weg; </text:p>
              </text:list-item>
              <text:list-item text:style-override="id1-3-2-2-1-24-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common-al"/>
            <text:p text:style-name="tussenkopcur">
            <text:span text:style-name="nadrukvet">Besluit:</text:span>
          </text:p>
            <text:p text:style-name="common-al">namens het college van Burgemeester en Wethouders van Rotterdam,</text:p>
            <text:p text:style-name="common-al"/>
            <text:p text:style-name="common-al">Tot het opheffen van de bestaande uitzondering voor fietsers binnen het voetgangersgebied op de Antoine Platekade, middels</text:p>
            <text:list text:style-name="id1-3-2-2-1-34">
              <text:list-item text:style-override="id1-3-2-2-1-34-1">
                <text:number>•</text:number>
                <text:p text:style-name="al">het verwijderen van de onderborden OB52 waarmee fietsen is toegestaan onder de borden G07 zoals bedoeld in bijlage I van het RVV 1990;</text:p>
              </text:list-item>
            </text:list>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Wijzigen voetgangersgebied - Antoine Platekade </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voetgangers</meta:user-defined>
    <meta:user-defined meta:name="OVERHEIDvb.referentienummer">AS26/04527  – 26/0010380</meta:user-defined>
    <meta:user-defined meta:name="OVERHEIDop.verkeersbordcode">N.v.t.</meta:user-defined>
    <dc:language>nl</dc:language>
    <meta:user-defined meta:name="OVERHEIDop.locatietype/OVERHEIDop.gebiedsmarkering">Lijn</meta:user-defined>
    <meta:user-defined meta:name="DC.title">Verkeersbesluit wijzigen voetgangersgebied Antoine Platekade te Rotterdam</meta:user-defined>
    <meta:user-defined meta:name="DCTERMS.W3CDTF/DCTERMS.available">2026-08-25</meta:user-defined>
    <meta:user-defined meta:name="OVERHEIDop.externeBijlage">Situatietekening|exb-2026-29990</meta:user-defined>
    <meta:user-defined meta:name="DCTERMS.W3CDTF/OVERHEIDop.jaargang">2026</meta:user-defined>
    <meta:user-defined meta:name="OVERHEIDop.publicationIssue">400543</meta:user-defined>
    <meta:user-defined meta:name="OVERHEIDop.GmbID/DC.identifier">gmb-2026-400543</meta:user-defined>
    <meta:user-defined meta:name="OVERHEIDop.versieInformatie"/>
  </office:meta>
</office:document-meta>
</file>