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style:num-suffix="" text:bullet-char="​" text:level="1">
        <style:list-level-properties text:min-label-width="10mm"/>
      </text:list-level-style-bullet>
    </text:list-style>
    <text:list-style style:name="id1-3-2-2-1-26-4">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instellen parkeerverbod bij kinderdagopvang in de Tijs van Zeventerstraat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Kralingen,</text:span>
            <text:span text:style-name="nadrukvet"/>
            <text:span text:style-name="nadrukvet">AS26/04624 – 26/0010728</text:span>
          </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Tijs van Zeventerstraat gelegen is in de wijk Kralingen-Oost binnen het gebied Kralingen van de gemeente Rotterdam;</text:p>
            <text:p text:style-name="common-al">dat de Tijs van Zeventerstraat een erftoegangsweg betreft, waarbij er een maximumsnelheid van 30 km per uur geldt;</text:p>
            <text:p text:style-name="common-al">dat de Tijs van Zeventerstraat een brede straat betreft zonder parkeergelegenheid, met aan één zijde van de straat een breed trottoir;</text:p>
            <text:p text:style-name="common-al">dat aan de Tijd van Zeventerstraat ter hoogte van nummer 15 een kinderdagopvang is gevestigd;</text:p>
            <text:p text:style-name="common-al">dat tijdens het halen en brengen van kinderen naar de kinderopvang doordeweeks regelmatig voertuigen op het trottoir en langs de rijbaan worden geparkeerd;</text:p>
            <text:p text:style-name="common-al">dat door bovenstaande situatie er zich verkeersonveilige situaties kunnen voordoen;</text:p>
            <text:p text:style-name="common-al">dat ter hoogte van de kinderopvang een slinger in de weg bestaat, waardoor de verkeerssituatie in combinatie met geparkeerde voertuigen nog onoverzichtelijker wordt;</text:p>
            <text:p text:style-name="common-al">dat uit een schouw ter plaatse is gebleken dat foutgeparkeerde voertuigen de beschikbare ruimte op het trottoir beperken;</text:p>
            <text:p text:style-name="common-al">dat tegen het parkeren op het trottoir reeds handhavend kan worden opgetreden, maar dat het wenselijk is om de parkeerregels ter plaatse voor weggebruikers duidelijker en herkenbaarder te maken;</text:p>
            <text:p text:style-name="common-al">dat het daarom wenselijk is om ter hoogte van de slinger in de Tijs van Zeventerstraat een parkeerverbod in te stellen;</text:p>
            <text:p text:style-name="common-al">dat hieraan uitvoering wordt gegeven door het plaatsen van bebording aan beide zijden van de weg, vanaf de struik tot en met de parkeermeter voor de kinderopvang;</text:p>
            <text:p text:style-name="common-al">dat het parkeerverbod bijdraagt aan het duidelijker, beter handhaafbaar en verkeersveiligere omgeving ter hoogte van de kinderopvang;</text:p>
            <text:p text:style-name="common-al">dat de maatregel, gelet op artikel 2 van de Wegenverkeerswet 1994 (Wvw, besluit van 21 april 1994, Staatsblad (Stb.) 1994, 475, zoals nadien gewijzigd), strekt tot:</text:p>
            <text:list text:style-name="id1-3-2-2-1-17">
              <text:list-item text:style-override="id1-3-2-2-1-17-1">
                <text:number>•</text:number>
                <text:p text:style-name="al">het in stand houden van de weg en het waarborgen van de bruikbaarheid daarvan; </text:p>
              </text:list-item>
              <text:list-item text:style-override="id1-3-2-2-1-17-2">
                <text:number>•</text:number>
                <text:p text:style-name="al">het zoveel mogelijk waarborgen van de vrijheid van het verkeer;</text:p>
              </text:list-item>
              <text:list-item text:style-override="id1-3-2-2-1-17-3">
                <text:number>•</text:number>
                <text:p text:style-name="al">het verzekeren van de veiligheid op de weg; </text:p>
              </text:list-item>
              <text:list-item text:style-override="id1-3-2-2-1-17-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tussenkopcur">
            <text:span text:style-name="nadrukvet">Besluit:</text:span>
          </text:p>
            <text:p text:style-name="common-al">namens het college van Burgemeester en Wethouders van Rotterdam,</text:p>
            <text:p text:style-name="common-al"/>
            <text:p text:style-name="common-al">Tot het instellen van een parkeerverbod in de Tijs van Zeventerstraat ter hoogte van huisnummer 12, middels</text:p>
            <text:list text:style-name="id1-3-2-2-1-26">
              <text:list-item text:style-override="id1-3-2-2-1-26-1">
                <text:number>•</text:number>
                <text:p text:style-name="al">het plaatsen van twee borden E01 zoals bedoeld in bijlage I van het RVV 1990, met één onderbord OB501l en één onderbord OB501r ter hoogte van huisnummer 12; </text:p>
              </text:list-item>
              <text:list-item text:style-override="id1-3-2-2-1-26-2">
                <text:number>•</text:number>
                <text:p text:style-name="al">het plaatsen van twee borden E01 zoals bedoeld in bijlage I van het RVV 1990, met één onderbord OB501l en één onderbord OB501r ter hoogte van huisnummer 15;</text:p>
              </text:list-item>
              <text:list-item text:style-override="id1-3-2-2-1-26-3">
                <text:number/>
                <text:p text:style-name="al"/>
              </text:list-item>
              <text:list-item text:style-override="id1-3-2-2-1-26-4">
                <text:number/>
                <text:p text:style-name="al"/>
              </text:list-item>
            </text:list>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9 augustus 2026</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4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parkeerverbod  - Kinderdagopvang in de Tijs van Zeventerstraat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6/04624 – 26/0010728</meta:user-defined>
    <meta:user-defined meta:name="OVERHEIDop.verkeersbordcode">E1</meta:user-defined>
    <dc:language>nl</dc:language>
    <meta:user-defined meta:name="OVERHEIDop.locatietype/OVERHEIDop.gebiedsmarkering">Lijn</meta:user-defined>
    <meta:user-defined meta:name="DC.title">Verkeersbesluit instellen parkeerverbod bij kinderdagopvang in de Tijs van Zeventerstraat te Rotterdam</meta:user-defined>
    <meta:user-defined meta:name="DCTERMS.W3CDTF/DCTERMS.available">2026-08-25</meta:user-defined>
    <meta:user-defined meta:name="OVERHEIDop.externeBijlage">Situatietekening|exb-2026-29989</meta:user-defined>
    <meta:user-defined meta:name="DCTERMS.W3CDTF/OVERHEIDop.jaargang">2026</meta:user-defined>
    <meta:user-defined meta:name="OVERHEIDop.publicationIssue">400541</meta:user-defined>
    <meta:user-defined meta:name="OVERHEIDop.GmbID/DC.identifier">gmb-2026-400541</meta:user-defined>
    <meta:user-defined meta:name="OVERHEIDop.versieInformatie"/>
  </office:meta>
</office:document-meta>
</file>