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text:list-style style:name="id1-3-2-2-1-30">
      <text:list-level-style-bullet text:bullet-char="•" text:level="1">
        <style:list-level-properties text:min-label-width="10mm"/>
      </text:list-level-style-bullet>
    </text:list-style>
    <text:list-style style:name="id1-3-2-2-1-30-1">
      <text:list-level-style-bullet text:bullet-char="•" text:level="1">
        <style:list-level-properties text:min-label-width="10mm"/>
      </text:list-level-style-bullet>
    </text:list-style>
  </office:automatic-styles>
  <office:body>
    <office:text>
      <text:p text:style-name="new_page_staatscourant"/>
      <text:p text:style-name="single-kop-titel">Verkeersbesluit opheffen gelegenheid voor laden en lossen Wilhelminakade te Rotterdam</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Feijenoord, </text:span>
            <text:span text:style-name="nadrukvet"/>
            <text:span text:style-name="nadrukvet">AS26/01220 – 26/0004366</text:span>
          </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
            <text:span text:style-name="nadrukvet">overwegende,</text:span>
          </text:p>
            <text:p text:style-name="common-al"/>
            <text:p text:style-name="common-al">dat de Wilhelminakade is gelegen in de wijk Kop van Zuid in het gebied Feijenoord van de gemeente Rotterdam;</text:p>
            <text:p text:style-name="common-al">dat de Wilhelminakade een erftoegangsweg betreft, waarbij er een maximumsnelheid van 30 km per uur geldt;</text:p>
            <text:p text:style-name="common-al">dat bij de Cruise Terminal Rotterdam regelmatig cruiseschepen aanmeren, waarbij grote aantallen passagiers gelijktijdig aankomen en vertrekken;</text:p>
            <text:p text:style-name="common-al">dat hierdoor in het verleden overlast is ontstaan door wachtende taxi’s op de Wilhelminapier;</text:p>
            <text:p text:style-name="common-al">dat om deze overlast te beperken in 2025 een pilot is uitgevoerd met een externe taxibuffer in combinatie met smart mobility;</text:p>
            <text:p text:style-name="common-al">dat taxi’s hierbij op afstand wachten in een buffer en via een digitaal signaal worden opgeroepen zodra ruimte beschikbaar is bij de terminal voor het ophalen van passagiers;</text:p>
            <text:p text:style-name="common-al">dat deze pilot succesvol is verlopen en is besloten deze werkwijze in 2026 voort te zetten;</text:p>
            <text:p text:style-name="common-al">dat hiervoor de taxibuffer, die tijdens de pilot als tijdelijke maatregel was ingericht, definitief wordt gemaakt;</text:p>
            <text:p text:style-name="common-al">dat naast het op afstand laten wachten van taxi’s ook het halen en brengen van passagiers die niet met een taxi reizen beter moet worden gereguleerd;</text:p>
            <text:p text:style-name="common-al">dat het daarom wenselijk is een Kiss &amp; Ride zone in te richten op het trottoir van de Wilhelminakade ter hoogte van het Baltimore-parkeerterrein, gelegen tussen Cruise Port Rotterdam en het World Port Center;</text:p>
            <text:p text:style-name="common-al">dat ter plaatse maximaal vijf minuten mag worden stilgestaan ten behoeve van het direct halen en brengen van passagiers;</text:p>
            <text:p text:style-name="common-al">dat deze regeling met bebording en een onderbord kenbaar wordt gemaakt;</text:p>
            <text:p text:style-name="common-al">dat de betreffende locatie in de huidige situatie is aangewezen als gelegenheid voor het laden en lossen;</text:p>
            <text:p text:style-name="common-al">dat deze functie komt te vervallen met de inrichting van de Kiss &amp; Ride zone;</text:p>
            <text:p text:style-name="common-al">dat met de voorgestelde verkeersmaatregel de bereikbaarheid en doorstroming op de Wilhelminakade worden bevorderd;</text:p>
            <text:p text:style-name="common-al">dat de maatregel, gelet op artikel 2 van de Wegenverkeerswet 1994 (Wvw, besluit van 21 april 1994, Staatsblad (Stb.) 1994, 475, zoals nadien gewijzigd), strekt tot:</text:p>
            <text:list text:style-name="id1-3-2-2-1-20">
              <text:list-item text:style-override="id1-3-2-2-1-20-1">
                <text:number>•</text:number>
                <text:p text:style-name="al">het in stand houden van de weg en het waarborgen van de bruikbaarheid daarvan; </text:p>
              </text:list-item>
              <text:list-item text:style-override="id1-3-2-2-1-20-2">
                <text:number>•</text:number>
                <text:p text:style-name="al">het zoveel mogelijk waarborgen van de vrijheid van het verkeer;</text:p>
              </text:list-item>
              <text:list-item text:style-override="id1-3-2-2-1-20-3">
                <text:number>•</text:number>
                <text:p text:style-name="al">het verzekeren van de veiligheid op de weg; </text:p>
              </text:list-item>
              <text:list-item text:style-override="id1-3-2-2-1-20-4">
                <text:number>•</text:number>
                <text:p text:style-name="al">het beschermen van weggebruikers en passagiers; </text:p>
              </text:list-item>
            </text:list>
            <text:p text:style-name="common-al">dat de weg onder beheer is van de gemeente Rotterdam;</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common-al"/>
            <text:p text:style-name="tussenkopcur">
            <text:span text:style-name="nadrukvet">Besluit:</text:span>
          </text:p>
            <text:p text:style-name="common-al">namens het college van Burgemeester en Wethouders van Rotterdam,</text:p>
            <text:p text:style-name="common-al"/>
            <text:p text:style-name="common-al">Tot het opheffen van de gelegenheid voor het laden en lossen op de Wilhelminakade ter hoogte van het Baltimore-parkeerterrein, gelegen tussen Cruise Port Rotterdam en het World Port Center., middels</text:p>
            <text:list text:style-name="id1-3-2-2-1-30">
              <text:list-item text:style-override="id1-3-2-2-1-30-1">
                <text:number>•</text:number>
                <text:p text:style-name="al">het verwijderen van de borden E07 zoals bedoeld in bijlage I van het RVV 1990.</text:p>
              </text:list-item>
            </text:list>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18 augustus 2026 </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emco de Goederen</text:span></text:p>
            <text:p><text:span text:style-name="functie">Hoofd van de afdeling Mobiliteit</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53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3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3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Opheffen gelegenheid voor laden en lossen - Wilhelminakade</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S26/01220 – 26/0004366</meta:user-defined>
    <meta:user-defined meta:name="OVERHEIDop.verkeersbordcode">E7</meta:user-defined>
    <dc:language>nl</dc:language>
    <meta:user-defined meta:name="OVERHEIDop.locatietype/OVERHEIDop.gebiedsmarkering">Punt</meta:user-defined>
    <meta:user-defined meta:name="DC.title">Verkeersbesluit opheffen gelegenheid voor laden en lossen Wilhelminakade te Rotterdam</meta:user-defined>
    <meta:user-defined meta:name="DCTERMS.W3CDTF/DCTERMS.available">2026-08-25</meta:user-defined>
    <meta:user-defined meta:name="OVERHEIDop.externeBijlage">Situatietekening|exb-2026-29987</meta:user-defined>
    <meta:user-defined meta:name="DCTERMS.W3CDTF/OVERHEIDop.jaargang">2026</meta:user-defined>
    <meta:user-defined meta:name="OVERHEIDop.publicationIssue">400538</meta:user-defined>
    <meta:user-defined meta:name="OVERHEIDop.GmbID/DC.identifier">gmb-2026-400538</meta:user-defined>
    <meta:user-defined meta:name="OVERHEIDop.versieInformatie"/>
  </office:meta>
</office:document-meta>
</file>