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gelegenheid voor laden en lossen in de Vuurpl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text:span text:style-name="nadrukvet">AS26/01116 – 26/0004003</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Vuurplaat gelegen is in de wijk Entrepot binnen het gebied Feijenoord van de gemeente Rotterdam;</text:p>
            <text:p text:style-name="common-al">dat de Vuurplaat erftoegangsweg betreft, waarbij er een maximumsnelheid van 30 km per uur geldt;</text:p>
            <text:p text:style-name="common-al">dat de Vuurplaat een weg betreft met twee gescheiden rijrichtingen door middel van een parkeer- en groenstrook met gestoken parkeervakken, waarbij er aan de andere zijde van de weg langsparkeervakken en een fietsstrook aanwezig zijn;</text:p>
            <text:p text:style-name="common-al">dat er aan de Vuurplaat diverse winkel- en horecavoorzieningen zijn gelegen, waardoor er regelmatig laad- en losactiviteiten plaatsvinden;</text:p>
            <text:p text:style-name="common-al">dat er meerdere verzoeken van ondernemers zijn gedaan voor het realiseren van een laad- en losvoorziening;</text:p>
            <text:p text:style-name="common-al">dat het, gelet op de laad- en losactiviteiten en het mogelijk hinderen van de doorstroming van verkeer over de Vuurplaat, wenselijk is om een gelegenheid voor het onmiddellijk laden en lossen van goederen in te richten;</text:p>
            <text:p text:style-name="common-al">dat er zodoende besloten is om een gelegenheid voor het onmiddellijk laden en lossen van goederen te realiseren op de Vuurplaats, ter hoogte van perceelnummer 273;</text:p>
            <text:p text:style-name="common-al">dat in de huidige situatie fietsnieten gelegen zijn en deze door de komst van de gelegenheid worden verplaatst naar het W.G. Witteveenplein, ter hoogte van perceelnummer 109;</text:p>
            <text:p text:style-name="common-al">dat er drie parkeervakken worden ingericht tot laad- en losgelegenheid voor bakwagens tot 15 meter (inclusief laadklep);</text:p>
            <text:p text:style-name="common-al">dat het, gelet op de parkeerbehoefte in de avond- en nachturen, wenselijk is om venstertijden bij de gelegenheid voor laden en lossen te laten gelden, van maandag tot en met zaterdag van 08:00 uur tot 18:00 uur; </text:p>
            <text:p text:style-name="common-al">met deze gelegenheid voor het onmiddellijk laden en lossen van goederen de bereikbaarheid van de voorzieningen en de doorstroming op de Vuurplaat gewaarborgd blijven;</text:p>
            <text:p text:style-name="common-al">dat de maatregel, gelet op artikel 2 van de Wegenverkeerswet 1994 (Wvw, besluit van 21 april 1994, Staatsblad (Stb.) 1994, 475, zoals nadien gewijzigd), strekt tot:</text:p>
            <text:list text:style-name="id1-3-2-2-1-16">
              <text:list-item text:style-override="id1-3-2-2-1-16-1">
                <text:number>•</text:number>
                <text:p text:style-name="al">het in stand houden van de weg en het waarborgen van de bruikbaarheid daarvan; </text:p>
              </text:list-item>
              <text:list-item text:style-override="id1-3-2-2-1-16-2">
                <text:number>•</text:number>
                <text:p text:style-name="al">het zoveel mogelijk waarborgen van de vrijheid van het verkeer;</text:p>
              </text:list-item>
              <text:list-item text:style-override="id1-3-2-2-1-16-3">
                <text:number>•</text:number>
                <text:p text:style-name="al">het verzekeren van de veiligheid op de weg; </text:p>
              </text:list-item>
              <text:list-item text:style-override="id1-3-2-2-1-16-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een gelegenheid voor het onmiddellijk laden en lossen van goederen met venstertijden in de Vuurplaat, ter hoogte van huisnummer 273, middels</text:p>
            <text:list text:style-name="id1-3-2-2-1-25">
              <text:list-item text:style-override="id1-3-2-2-1-25-1">
                <text:number>•</text:number>
                <text:p text:style-name="al">het plaatsen van bord E07 met een onderbord met de tekst ‘ma t/m za, 8 – 18 uur’, zoals bedoeld in bijlage I van het RVV 1990; </text:p>
              </text:list-item>
              <text:list-item text:style-override="id1-3-2-2-1-25-2">
                <text:number/>
                <text:p text:style-name="al"/>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8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gelegenheid voor laden en lossen - Vuurpl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AS26/01116 – 26/0004003</meta:user-defined>
    <meta:user-defined meta:name="OVERHEIDop.verkeersbordcode">E7</meta:user-defined>
    <dc:language>nl</dc:language>
    <meta:user-defined meta:name="OVERHEIDop.locatietype/OVERHEIDop.gebiedsmarkering">Punt</meta:user-defined>
    <meta:user-defined meta:name="DC.title">Verkeersbesluit instellen gelegenheid voor laden en lossen in de Vuurplaat te Rotterdam</meta:user-defined>
    <meta:user-defined meta:name="DCTERMS.W3CDTF/DCTERMS.available">2026-08-25</meta:user-defined>
    <meta:user-defined meta:name="OVERHEIDop.externeBijlage">Situatietekening |exb-2026-29986</meta:user-defined>
    <meta:user-defined meta:name="DCTERMS.W3CDTF/OVERHEIDop.jaargang">2026</meta:user-defined>
    <meta:user-defined meta:name="OVERHEIDop.publicationIssue">400536</meta:user-defined>
    <meta:user-defined meta:name="OVERHEIDop.GmbID/DC.identifier">gmb-2026-400536</meta:user-defined>
    <meta:user-defined meta:name="OVERHEIDop.versieInformatie"/>
  </office:meta>
</office:document-meta>
</file>