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Schalkwijkerstraat 17-ZW 2033JB Haarlem, 0392-2026-0140113, het omzetten van de begane grond naar wonen en het vernieuwen van de pui in de voorgevel, ontvangen op 21-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053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40113</meta:user-defined>
    <meta:user-defined meta:name="DCTERMS.abstract">het omzetten van de begane grond naar wonen en het vernieuwen van de pui in de voorgevel</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Schalkwijkerstraat 17-ZW 2033JB Haarlem, 0392-2026-0140113, het omzetten van de begane grond naar wonen en het vernieuwen van de pui in de voorgevel, ontvangen op 21-08-2026</meta:user-defined>
    <meta:user-defined meta:name="DCTERMS.W3CDTF/DCTERMS.available">2026-08-25</meta:user-defined>
    <meta:user-defined meta:name="DCTERMS.W3CDTF/OVERHEIDop.jaargang">2026</meta:user-defined>
    <meta:user-defined meta:name="OVERHEIDop.publicationIssue">400531</meta:user-defined>
    <meta:user-defined meta:name="OVERHEIDop.GmbID/DC.identifier">gmb-2026-400531</meta:user-defined>
    <meta:user-defined meta:name="OVERHEIDop.versieInformatie"/>
  </office:meta>
</office:document-meta>
</file>