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office:automatic-styles>
  <office:body>
    <office:text>
      <text:p text:style-name="new_page_staatscourant"/>
      <text:p text:style-name="single-kop-titel">Verkeersbesluit intrekken uitzondering op geslotenverklaring Prinsenhoofd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1219 – 26/0004365</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het Prinsenhoofd in de wijk Noordereiland ligt binnen het gebied Feijenoord van de gemeente Rotterdam;</text:p>
            <text:p text:style-name="common-al">dat het Prinsenhoofd een gebiedsontsluitingsweg betreft waarbij een maximumsnelheid van 50 km/u geldt;</text:p>
            <text:p text:style-name="common-al">dat in de huidige situatie op het Prinsenhoofd een geslotenverklaring geldt voor voertuigen, ruiters en geleiders van rij- of trekdieren of vee, met uitzondering van lijnbussen, zoals vastgesteld in het verkeersbesluit met kenmerk nummer AS16/14685-16/0507585 gepubliceerd in de Staatscourant op 26 september 2016 <text:a xlink:href="https://zoek.officielebekendmakingen.nl/stcrt-2016-51048.html" xlink:type="simple">https://zoek.officielebekendmakingen.nl/stcrt-2016-51048.html</text:a>;</text:p>
            <text:p text:style-name="common-al">dat deze geslotenverklaring destijds is ingesteld vanwege illegaal parkeren en het inrijden door overlastgevende voertuigen;</text:p>
            <text:p text:style-name="common-al">dat onder deze geslotenverklaring een uitzondering voor lijnbussen gold vanwege de aanwezigheid van een bushalte van de RET op het Prinsenhoofd;</text:p>
            <text:p text:style-name="common-al">dat deze bushalte inmiddels is verplaatst naar de parallel gelegen Meeuwenstraat, waarvoor eerder een afzonderlijk verkeersbesluit is genomen;</text:p>
            <text:p text:style-name="common-al">dat hierdoor de noodzaak voor de uitzondering voor lijnbussen is komen te vervallen;</text:p>
            <text:p text:style-name="common-al">dat de gemeente de bestaande geslotenverklaring op het Prinsenhoofd, gelet op de illegale parkeersituaties en de overlast door voertuigen, in stand wenst te houden;</text:p>
            <text:p text:style-name="common-al">dat het wenselijk is de uitzondering voor lijnbussen onder de bestaande geslotenverklaring te verwijderen, zodat de geslotenverklaring onverkort geldt;</text:p>
            <text:p text:style-name="common-al">dat het Prinsenhoofd, nu de bushalte is verplaatst, tevens fysiek kan worden afgesloten voor motorvoertuigen;</text:p>
            <text:p text:style-name="common-al">dat deze fysieke afsluiting de bestaande geslotenverklaring ondersteunt en bijdraagt aan de handhaafbaarheid van de maatregel;</text:p>
            <text:p text:style-name="common-al">dat met deze verkeersmaatregel wordt beoogd illegaal parkeren en de aanwezigheid van overlastgevende voertuigen op het Prinsenhoofd tegen te gaan en daarmee de verkeersveiligheid, bruikbaarheid van de weg en leefbaarheid te bevorderen;</text:p>
            <text:p text:style-name="common-al">dat de maatregel, gelet op artikel 2 van de Wegenverkeerswet 1994 (Wvw, besluit van 21 april 1994, Staatsblad (Stb.) 1994, 475, zoals nadien gewijzigd), strekt tot:</text:p>
            <text:list text:style-name="id1-3-2-2-1-17">
              <text:list-item text:style-override="id1-3-2-2-1-17-1">
                <text:number>•</text:number>
                <text:p text:style-name="al">het in stand houden van de weg en het waarborgen van de bruikbaarheid daarvan; </text:p>
              </text:list-item>
              <text:list-item text:style-override="id1-3-2-2-1-17-2">
                <text:number>•</text:number>
                <text:p text:style-name="al">het zoveel mogelijk waarborgen van de vrijheid van het verkeer;</text:p>
              </text:list-item>
              <text:list-item text:style-override="id1-3-2-2-1-17-3">
                <text:number>•</text:number>
                <text:p text:style-name="al">het verzekeren van de veiligheid op de weg; </text:p>
              </text:list-item>
              <text:list-item text:style-override="id1-3-2-2-1-17-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trekken van de uitzondering lijnbussen op de geslotenverklaring op het Prinsenhoofd, middels</text:p>
            <text:list text:style-name="id1-3-2-2-1-26">
              <text:list-item text:style-override="id1-3-2-2-1-26-1">
                <text:number>•</text:number>
                <text:p text:style-name="al">het verwijderen van het onderbord ‘uitgezonderd lijnbussen’ zoals bedoeld in bijlage I van het RVV 1990;</text:p>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8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trekken uitzondering op geslotenverklaring  - Prinsenhoofd</meta:user-defined>
    <meta:user-defined meta:name="OVERHEIDvb.Wegcategorie/OVERHEIDvb.wegcategorie">Gebiedsontsluitingsweg binnen de bebouwde kom</meta:user-defined>
    <meta:user-defined meta:name="OVERHEIDvb.Weggebruiker/OVERHEIDvb.weggebruiker">bestuurders van een ongelede vrachtwagen of ongelede autobus</meta:user-defined>
    <meta:user-defined meta:name="OVERHEIDvb.referentienummer">AS26/01219  – 26/0004365</meta:user-defined>
    <meta:user-defined meta:name="OVERHEIDop.verkeersbordcode">N.v.t.</meta:user-defined>
    <dc:language>nl</dc:language>
    <meta:user-defined meta:name="OVERHEIDop.locatietype/OVERHEIDop.gebiedsmarkering">Punt</meta:user-defined>
    <meta:user-defined meta:name="OVERHEIDop.locatietype/OVERHEIDop.gebiedsmarkering">Punt</meta:user-defined>
    <meta:user-defined meta:name="DC.title">Verkeersbesluit intrekken uitzondering op geslotenverklaring Prinsenhoofd te Rotterdam</meta:user-defined>
    <meta:user-defined meta:name="DCTERMS.W3CDTF/DCTERMS.available">2026-08-25</meta:user-defined>
    <meta:user-defined meta:name="OVERHEIDop.externeBijlage">Situatietekening|exb-2026-29985</meta:user-defined>
    <meta:user-defined meta:name="DCTERMS.W3CDTF/OVERHEIDop.jaargang">2026</meta:user-defined>
    <meta:user-defined meta:name="OVERHEIDop.publicationIssue">400530</meta:user-defined>
    <meta:user-defined meta:name="OVERHEIDop.GmbID/DC.identifier">gmb-2026-400530</meta:user-defined>
    <meta:user-defined meta:name="OVERHEIDop.versieInformatie"/>
  </office:meta>
</office:document-meta>
</file>