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1155338i2814cd82-1747-4a09-a4ff-586d143480a0.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Definitieve locatie elektriciteitshuisje nabij Stadhouder Willem II laan 40 te Naa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catie elektriciteitshuisje is definitief</text:span>
          </text:p>
            <text:p text:style-name="common-al">Op 6 maart 2026 heeft de gemeente laten weten dat er een elektriciteitshuisje in uw buurt komt. Toen hebben we een zoekgebied aangegeven waar we een geschikte plek zochten. Op 9 juli 2026 hebben we op overheid.nl de voorlopige locatie bekendgemaakt. We hebben daarna alle reacties van bewoners, de plaatsingscriteria en het gemeentebeleid bekeken. Op basis daarvan is nu een definitieve locatie gekozen.</text:p>
            <text:p text:style-name="common-al">De gemeente verkoopt de grond aan Liander voor de plaatsing van het elektriciteitshuisje. Hierbij is gehandeld overeenkomstig de uitgangspunten van het Didam-arrest (HR 26 november 2021, ECLI:NL:HR:2021:1778), omdat Liander als netbeheerder de enige serieuze gegadigde is voor deze aankoop.</text:p>
            <text:p text:style-name="common-al">
            <text:span text:style-name="nadrukvet">Locatie tekening</text:span>
          </text:p>
            <text:p text:style-name="common-al">
            <draw:frame><draw:text-box><text:section text:name="plaatje_id1-3-2-1-1-5-1" text:style-name="plaatje">
              <text:p text:style-name="illustratie_id1-3-2-1-1-5-1-1"><draw:frame draw:style-name="illustratie_id1-3-2-1-1-5-1-1" text:anchor-type="paragraph" svg:width="153mm" svg:height="78.17448405253283mm"><draw:image xlink:href="Pictures/Schermafbeelding2026-08-21155338i2814cd82-1747-4a09-a4ff-586d143480a0.png" xlink:type="simple"/></draw:frame></text:p>
            </text:section></draw:text-box></draw:frame>
          </text:p>
            <text:p text:style-name="common-al">
            <text:span text:style-name="nadrukvet">Wanneer komt het elektriciteitshuisje</text:span>
          </text:p>
            <text:p text:style-name="common-al">Liander plaatst het elektriciteitshuisje binnen 3 tot 18 maanden. Een precieze datum is nog niet bekend. Dit hangt af van de levering van het huisje en de planning van Liander. </text:p>
            <text:p text:style-name="common-al">Er kunnen op korte termijn voorbereidende werkzaamheden plaatsvinden op of bij de locatie, zoals graafwerk of het verwijderen van groen. Liander stuurt twee weken van tevoren een brief met meer informatie voordat de werkzaamheden beginnen. </text:p>
            <text:p text:style-name="common-al">
            <text:span text:style-name="nadrukvet">Meer informatie</text:span>
          </text:p>
            <text:p text:style-name="common-al">Lees meer over de plaatsing van elektriciteitshuisjes in Gooise Meren via:</text:p>
            <text:list text:style-name="id1-3-2-1-1-11">
              <text:list-item text:style-override="id1-3-2-1-1-11-1">
                <text:number>•</text:number>
                <text:p text:style-name="al">
                <text:a xlink:href="https://bestuur.gooisemeren.nl/plannen-en-projecten/dossier/elektriciteitshuisjes/" xlink:type="simple">
                  <text:span text:style-name="nadrukondlijn">Elektriciteitshuisjes - Gooise Meren</text:span>
                </text:a>
              </text:p>
              </text:list-item>
              <text:list-item text:style-override="id1-3-2-1-1-11-2">
                <text:number>•</text:number>
                <text:p text:style-name="al">
                <text:a xlink:href="https://www.liander.nl/elektriciteitshuisjes" xlink:type="simple">
                  <text:span text:style-name="nadrukondlijn">Elektriciteitshuisjes - Liander</text:span>
                </text:a>
              </text:p>
              </text:list-item>
            </text:list>
            <text:p text:style-name="last-al">Gemeente Gooise Meren, Publicatie op 27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5-1-1" style:parent-style-name="Standard">
      <style:paragraph-properties style:line-spacing="0mm" style:text-autospace="none" ofo:line-height="0.001cm"/>
    </style:style>
    <style:style style:family="graphic" style:name="illustratie_id1-3-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0052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2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52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622089</meta:user-defined>
    <dc:language>nl</dc:language>
    <meta:user-defined meta:name="OVERHEIDop.locatietype/OVERHEIDop.gebiedsmarkering">Adres</meta:user-defined>
    <meta:user-defined meta:name="DC.title">Definitieve locatie elektriciteitshuisje nabij Stadhouder Willem II laan 40 te Naarden</meta:user-defined>
    <meta:user-defined meta:name="DCTERMS.W3CDTF/DCTERMS.available">2026-08-27</meta:user-defined>
    <meta:user-defined meta:name="DCTERMS.W3CDTF/OVERHEIDop.jaargang">2026</meta:user-defined>
    <meta:user-defined meta:name="OVERHEIDop.publicationIssue">400529</meta:user-defined>
    <meta:user-defined meta:name="OVERHEIDop.GmbID/DC.identifier">gmb-2026-400529</meta:user-defined>
    <meta:user-defined meta:name="OVERHEIDop.versieInformatie"/>
  </office:meta>
</office:document-meta>
</file>