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Polderweg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71301787 is met 6 weken verlengd op onderstaande datum:</text:p>
            <text:p text:style-name="common-al">het dempen van een sloot en aanleggen van drainage, 06-09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4005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0673</meta:user-defined>
    <meta:user-defined meta:name="DCTERMS.abstract">het dempen van een sloot en aanleggen van drainag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sten - verlengen beslistermijn aanvraag omgevingsvergunning, Polderweg Ast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26</meta:user-defined>
    <meta:user-defined meta:name="OVERHEIDop.GmbID/DC.identifier">gmb-2026-400526</meta:user-defined>
    <meta:user-defined meta:name="OVERHEIDop.versieInformatie"/>
  </office:meta>
</office:document-meta>
</file>