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4">
      <text:list-level-style-bullet text:bullet-char="•" text:level="1">
        <style:list-level-properties text:min-label-width="10mm"/>
      </text:list-level-style-bullet>
    </text:list-style>
    <text:list-style style:name="id1-3-2-2-1-34-1">
      <text:list-level-style-bullet text:bullet-char="•" text:level="1">
        <style:list-level-properties text:min-label-width="10mm"/>
      </text:list-level-style-bullet>
    </text:list-style>
    <text:list-style style:name="id1-3-2-2-1-34-2">
      <text:list-level-style-bullet text:bullet-char="•" text:level="1">
        <style:list-level-properties text:min-label-width="10mm"/>
      </text:list-level-style-bullet>
    </text:list-style>
    <text:list-style style:name="id1-3-2-2-1-34-3">
      <text:list-level-style-bullet text:bullet-char="•" text:level="1">
        <style:list-level-properties text:min-label-width="10mm"/>
      </text:list-level-style-bullet>
    </text:list-style>
    <text:list-style style:name="id1-3-2-2-1-34-4">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3-1">
      <text:list-level-style-bullet text:bullet-char="•" text:level="1">
        <style:list-level-properties text:min-label-width="10mm"/>
      </text:list-level-style-bullet>
    </text:list-style>
  </office:automatic-styles>
  <office:body>
    <office:text>
      <text:p text:style-name="new_page_staatscourant"/>
      <text:p text:style-name="single-kop-titel">Verkeersbesluit instellen tijdelijke geslotenverklaring in beide richtingen voor voertuigen, ruiters en geleiders van rij- of trekdieren of vee tijdens marktdagen Middenbaan-Noord te Rotterdam</text:p>
      <text:section text:name="regeling_id1-3-2" text:style-name="regeling">
        <text:section text:name="aanhef_id1-3-2-1" text:style-name="aanhef">
          <text:section text:name="afkondiging_id1-3-2-1-1" text:style-name="afkondiging">
            <text:p text:style-name="afkondiging_top"/>
            <text:p text:style-name="al">
            <text:span text:style-name="nadrukvet">Rotterdam, Hoogvliet</text:span>
            <text:span text:style-name="nadrukvet"/>
            <text:span text:style-name="nadrukvet">AS26/02287  – 26/0007173</text:span>
          </text:p>
            <text:p text:style-name="al"/>
            <text:p text:style-name="al">De directeur van cluster Stadsontwikkeling,</text:p>
          </text:section>
        </text:section>
        <text:section text:name="regeling-tekst_id1-3-2-2" text:style-name="regeling-tekst">
          <text:section text:name="tekst_id1-3-2-2-1" text:style-name="tekst">
            <text:p text:style-name="common-al"/>
            <text:p text:style-name="tussenkopcur">overwegende,</text:p>
            <text:p text:style-name="common-al"/>
            <text:p text:style-name="common-al">dat het parkeerterrein aan de Middenbaan-Noord is gelegen is in het gebied Hoogvliet te Rotterdam </text:p>
            <text:p text:style-name="common-al">dat op dit parkeerterrein iedere donderdag een omvangrijke weekmarkt wordt gehouden, met uitzondering van feestdagen en dagen waarop de markt wegens weersomstandigheden geen doorgang vindt;</text:p>
            <text:p text:style-name="common-al">dat deze weekmarkt een groot aantal bezoekers uit Hoogvliet en omliggende plaatsen aantrekt;</text:p>
            <text:p text:style-name="common-al">dat zich tijdens de opbouw van de markt en gedurende de markturen veel voetgangers, fietsers en gebruikers van mobiliteitshulpmiddelen, waaronder rolstoelen en rollators, op en rond het parkeerterrein bevinden;</text:p>
            <text:p text:style-name="common-al">dat in de directe omgeving van het parkeerterrein twee bouwprojecten worden uitgevoerd;</text:p>
            <text:p text:style-name="common-al">dat de uitvoering van deze bouwprojecten gepaard gaat met een aanzienlijke hoeveelheid bouw- en vrachtverkeer;</text:p>
            <text:p text:style-name="common-al">dat met name in de vroege ochtenduren, tussen circa 03:00 en 07:00 uur, veel vrachtwagens van en naar het winkelcentrum, het marktterrein en de bouwlocaties rijden;</text:p>
            <text:p text:style-name="common-al">dat hierbij regelmatig gebruik wordt gemaakt van lange voertuigen met een lengte van circa 12 tot 18 meter;</text:p>
            <text:p text:style-name="common-al">dat hierdoor op marktdagen sprake is van een combinatie van intensief bouw- en vrachtverkeer en grote aantallen kwetsbare verkeersdeelnemers;</text:p>
            <text:p text:style-name="common-al">dat deze combinatie leidt tot onoverzichtelijke en verkeersonveilige situaties op en rond het parkeerterrein;</text:p>
            <text:p text:style-name="common-al">dat zich tijdens de werkzaamheden voor het bouwrijp maken van de bouwlocaties reeds meerdere situaties hebben voorgedaan waarbij voetgangers en fietsers bijna in aanrijding kwamen met vrachtverkeer;</text:p>
            <text:p text:style-name="common-al">dat de verkeersdrukte als gevolg van het bouw- en vrachtverkeer daarnaast heeft geleid tot opstoppingen, waardoor de doorgang voor hulpdiensten werd belemmerd;</text:p>
            <text:p text:style-name="common-al">dat ten behoeve van de bouwprojecten reeds verkeersregelaars worden ingezet;</text:p>
            <text:p text:style-name="common-al">dat de inzet van deze verkeersregelaars onvoldoende blijkt om de geconstateerde risico’s volledig weg te nemen;</text:p>
            <text:p text:style-name="common-al">dat het daarom noodzakelijk is om op donderdagen waarop de weekmarkt plaatsvindt een geslotenverklaring in beide richtingen voor voertuigen, ruiters en geleiders van rij- of trekdieren of vee in te stellen op het parkeerterrein aan de Middenbaan-Noord;</text:p>
            <text:p text:style-name="common-al">dat deze geslotenverklaring niet geldt voor politievoertuigen en bouwverkeer;</text:p>
            <text:p text:style-name="common-al">dat de uitzondering voor politievoertuigen uitsluitend geldt voor politiefunctionarissen die zich als zodanig kunnen legitimeren;</text:p>
            <text:p text:style-name="common-al">dat de uitzondering voor bouwverkeer uitsluitend geldt voor voertuigen die aantoonbaar een bestemming hebben op een van de nabijgelegen bouwlocaties;</text:p>
            <text:p text:style-name="common-al">dat deze bestemming kan worden aangetoond door middel van een vrachtbrief of andere relevante vervoersdocumentatie;</text:p>
            <text:p text:style-name="common-al">dat de geslotenverklaring wordt uitgevoerd met klapborden, zodat de maatregel uitsluitend van kracht is op donderdagen waarop de weekmarkt daadwerkelijk plaatsvindt;</text:p>
            <text:p text:style-name="common-al">dat de klapborden gesloten blijven op feestdagen en op dagen waarop de weekmarkt wegens weersomstandigheden geen doorgang vindt;</text:p>
            <text:p text:style-name="common-al">dat met de geslotenverklaring wordt voorkomen dat regulier verkeer en vrachtverkeer zonder bestemming op een van de bouwlocaties tijdens de markt het parkeerterrein oprijden;</text:p>
            <text:p text:style-name="common-al">dat hierdoor het aantal verkeersbewegingen op en rond het marktterrein wordt beperkt;</text:p>
            <text:p text:style-name="common-al">dat daarmee de kans op conflicten tussen gemotoriseerd verkeer enerzijds en voetgangers, fietsers en gebruikers van mobiliteitshulpmiddelen anderzijds wordt verminderd;</text:p>
            <text:p text:style-name="common-al">dat de maatregel tevens bijdraagt aan het voorkomen van opstoppingen en het waarborgen van de bereikbaarheid voor politievoertuigen;</text:p>
            <text:p text:style-name="common-al">dat de verkeersmaatregel een tijdelijk karakter heeft en uitsluitend noodzakelijk is gedurende de uitvoering van de betreffende bouwprojecten;</text:p>
            <text:p text:style-name="common-al">dat na oplevering van deze bouwprojecten de noodzaak voor de geslotenverklaring vervalt en de bestaande verkeerssituatie kan worden hersteld;</text:p>
            <text:p text:style-name="common-al">dat met de tijdelijke verkeersmaatregel gedurende de bouwperiode een aanvaardbaar niveau van verkeersveiligheid wordt gewaarborgd voor marktbezoekers en overige weggebruikers;</text:p>
            <text:p text:style-name="common-al">dat de bovengenoemde verkeersmaatregelen zullen duren vanaf Q2 2026 tot en met Q4 2028, dan wel zoveel korter of langer als de werkzaamheden noodzakelijk zijn;</text:p>
            <text:p text:style-name="common-al">dat de maatregel, gelet op artikel 2 van de Wegenverkeerswet 1994 (Wvw, besluit van 21 april 1994, Staatsblad (Stb.) 1994, 475, zoals nadien gewijzigd), strekt tot:</text:p>
            <text:list text:style-name="id1-3-2-2-1-34">
              <text:list-item text:style-override="id1-3-2-2-1-34-1">
                <text:number>•</text:number>
                <text:p text:style-name="al">het in stand houden van de weg en het waarborgen van de bruikbaarheid daarvan; </text:p>
              </text:list-item>
              <text:list-item text:style-override="id1-3-2-2-1-34-2">
                <text:number>•</text:number>
                <text:p text:style-name="al">het zoveel mogelijk waarborgen van de vrijheid van het verkeer;</text:p>
              </text:list-item>
              <text:list-item text:style-override="id1-3-2-2-1-34-3">
                <text:number>•</text:number>
                <text:p text:style-name="al">het verzekeren van de veiligheid op de weg; </text:p>
              </text:list-item>
              <text:list-item text:style-override="id1-3-2-2-1-34-4">
                <text:number>•</text:number>
                <text:p text:style-name="al">het beschermen van weggebruikers en passagiers;  </text:p>
              </text:list-item>
            </text:list>
            <text:p text:style-name="common-al">dat de weg onder beheer is van de gemeente Rotterdam;</text:p>
            <text:p text:style-name="common-al">dat in het kader van artikel 24 sub a. van het Besluit Administratieve Bepalingen inzake het Wegverkeer (BABW, besluit van 26 juli 1990, 460, of zoals nadien gewijzigd) wel overleg heeft plaatsgevonden met de Politie, eenheid Rotterdam, waarbij de Politie positief heeft geadviseerd. </text:p>
            <text:p text:style-name="common-al"/>
            <text:p text:style-name="common-al">Gelet op artikel 18 aanhef en onder d van de Wegenverkeerswet 1994 (Staatsblad 1994, nr. 475, zoals nadien gewijzigd), het bepaalde in het Reglement Verkeersregels en Verkeerstekens 1990 en het Besluit Administratieve Bepalingen inzake het Wegverkeer en daartoe bevoegd krachtens door het college van Burgemeester en Wethouders verleend mandaat in het Besluit mandaat, volmacht en machtiging Rotterdam 2022 (gemeenteblad 2022-187, zoals nadien gewijzigd);</text:p>
            <text:p text:style-name="tussenkopcur">Besluit:</text:p>
            <text:p text:style-name="common-al">namens het college van Burgemeester en Wethouders van Rotterdam,</text:p>
            <text:p text:style-name="common-al"/>
            <text:p text:style-name="common-al">Tot het tijdelijk instellen van een geslotenverklaring in beide richtingen voor voertuigen, ruiters en geleiders van rij- of trekdieren of vee op het parkeerterrein aan de Middenbaan-Noord op donderdagen waarop de weekmarkt plaatsvindt, uitgezonderd politievoertuigen en bouwverkeer, middels</text:p>
            <text:list text:style-name="id1-3-2-2-1-43">
              <text:list-item text:style-override="id1-3-2-2-1-43-1">
                <text:number>•</text:number>
                <text:p text:style-name="al">het plaatsen van de borden C01 met onderbord voorzien van tekst ‘uitgezonderd politie en bouwverkeer’ zoals bedoeld in bijlage I van het RVV 1990;</text:p>
              </text:list-item>
            </text:list>
            <text:p text:style-name="common-al"> </text:p>
            <text:p text:style-name="common-al">De bovengenoemde verkeersmaatregel zal duren tot en met Q4 2028, dan wel zoveel korter of langer als de werkzaamheden noodzakelijk zijn.</text:p>
            <text:p text:style-name="common-al"/>
            <text:p text:style-name="common-al">De directeur van Cluster Stadsbeheer wordt belast met de uitvoering van dit besluit.</text:p>
            <text:p text:style-name="common-al">Dit besluit wordt zowel in het Gemeenteblad als op de voor de gemeente gebruikelijke wijze gepubliceerd.</text:p>
            <text:p text:style-name="last-al"/>
            <text:p text:style-name="tekst_bottom"/>
          </text:section>
        </text:section>
        <text:section text:name="regeling-sluiting_id1-3-2-3" text:style-name="regeling-sluiting">
          <text:section text:name="ondertekening_id1-3-2-3-1">
            <text:p><text:span text:style-name="functie">Rotterdam, 6 augustus 2026 </text:span></text:p>
            <text:p><text:span text:style-name="functie">Namens het college van Burgemeester en Wethouders</text:span></text:p>
            <text:p><text:span text:style-name="functie">de directeur van het cluster Stadsontwikkeling,</text:span></text:p>
            <text:p><text:span text:style-name="functie">voor deze, het hoofd Mobiliteit, </text:span></text:p>
            <text:p><text:span text:style-name="functie"/></text:p>
            <text:p><text:span text:style-name="functie"/></text:p>
            <text:p><text:span text:style-name="functie">Remco de Goederen</text:span></text:p>
            <text:p><text:span text:style-name="functie">Hoofd van de afdeling Mobiliteit</text:span></text:p>
          </text:section>
        </text:section>
        <text:section text:name="bezwaarschrift_id1-3-2-4" text:style-name="bezwaarschrift">
          <text:p text:style-name="bezwaarschrift_top"/>
          <text:p text:style-name="bezwaarschrift_al">
          <text:span text:style-name="nadrukvet">Belanghebbenden kunnen tegen dit besluit binnen zes weken na datum van publicatie, een bezwaarschrift indienen bij het college van burgemeester en wethouders.</text:span>
        </text:p>
          <text:p text:style-name="bezwaarschrift_al">
          <text:span text:style-name="nadrukvet"> </text:span>
        </text:p>
          <text:p text:style-name="bezwaarschrift_al">
          <text:span text:style-name="nadrukvet">Dit bezwaarschrift moet ondertekend zijn en moet ten minste bevatten:</text:span>
        </text:p>
          <text:p text:style-name="bezwaarschrift_al">
          <text:span text:style-name="nadrukvet">- naam en adres van de indiener</text:span>
        </text:p>
          <text:p text:style-name="bezwaarschrift_al">
          <text:span text:style-name="nadrukvet">- datum bezwaarschrift</text:span>
        </text:p>
          <text:p text:style-name="bezwaarschrift_al">
          <text:span text:style-name="nadrukvet">- de gronden van het bezwaar</text:span>
        </text:p>
          <text:p text:style-name="bezwaarschrift_al">
          <text:span text:style-name="nadrukvet">- een omschrijving van het besluit waartegen het bezwaar zich richt.</text:span>
        </text:p>
          <text:p text:style-name="bezwaarschrift_al">
          <text:span text:style-name="nadrukvet"> </text:span>
        </text:p>
          <text:p text:style-name="bezwaarschrift_al">
          <text:span text:style-name="nadrukvet">Het bezwaarschrift moet worden gezonden naar:</text:span>
        </text:p>
          <text:p text:style-name="bezwaarschrift_al">
          <text:span text:style-name="nadrukvet">Het college van burgemeester en wethouders,</text:span>
        </text:p>
          <text:p text:style-name="bezwaarschrift_al">
          <text:span text:style-name="nadrukvet">t.a.v. de Algemene Bezwaarschriftencommissie, postbus 1011, 3000 BA te ROTTERDAM.</text:span>
        </text:p>
          <text:p text:style-name="bezwaarschrift_al">
          <text:span text:style-name="nadrukvet">Faxnummer Algemene Bezwaarschriftencommissie: (010) 2676300.</text:span>
        </text:p>
          <text:p text:style-name="bezwaarschrift_al">
          <text:span text:style-name="nadrukvet"> </text:span>
        </text:p>
          <text:p text:style-name="bezwaarschrift_al">
          <text:span text:style-name="nadrukvet">U kunt uw bezwaarschrift ook digitaal indienen op: </text:span>
          <text:a xlink:href="http://www.rotterdam.nl/bezwaar" xlink:type="simple">www.rotterdam.nl/bezwaar</text:a>
        </text:p>
          <text:p text:style-name="bezwaarschrift_al">
          <text:span text:style-name="nadrukvet"/>
        </text:p>
          <text:p text:style-name="bezwaarschrift_al">
          <text:span text:style-name="nadrukvet">U kunt, indien u een bezwaarschrift bij het college heeft ingediend, een verzoek om voorlopige voorziening (o.a. schorsing) indienen bij:</text:span>
        </text:p>
          <text:p text:style-name="bezwaarschrift_al">
          <text:span text:style-name="nadrukvet">Rechtbank Rotterdam, sector Bestuursrecht, postbus 50951, 3007 BM te ROTTERDAM.</text:span>
        </text:p>
          <text:p text:style-name="bezwaarschrift_al">
          <text:span text:style-name="nadrukvet">Voor een dergelijk verzoek is griffiegeld verschuldigd.</text:spa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00525</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25</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25</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Rotterdam - instellen tijdelijke geslotenverklaring in beide richtingen voor voertuigen, ruiters en geleiders van rij- of trekdieren of vee tijdens marktdagen  - Middenbaan-Noord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AS26/02287  – 26/0007173</meta:user-defined>
    <meta:user-defined meta:name="OVERHEIDop.verkeersbordcode">C1</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keersbesluit instellen tijdelijke geslotenverklaring in beide richtingen voor voertuigen, ruiters en geleiders van rij- of trekdieren of vee tijdens marktdagen Middenbaan-Noord te Rotterdam</meta:user-defined>
    <meta:user-defined meta:name="DCTERMS.W3CDTF/DCTERMS.available">2026-08-25</meta:user-defined>
    <meta:user-defined meta:name="OVERHEIDop.externeBijlage">Situatietekening|exb-2026-29984</meta:user-defined>
    <meta:user-defined meta:name="DCTERMS.W3CDTF/OVERHEIDop.jaargang">2026</meta:user-defined>
    <meta:user-defined meta:name="OVERHEIDop.publicationIssue">400525</meta:user-defined>
    <meta:user-defined meta:name="OVERHEIDop.GmbID/DC.identifier">gmb-2026-400525</meta:user-defined>
    <meta:user-defined meta:name="OVERHEIDop.versieInformatie"/>
  </office:meta>
</office:document-meta>
</file>