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voor het verwijderen van asbesthoudend dakbeschot, -lekdorpels en -vinylzeil op de locatie Adriaen van Ostadestraat 12 en 14, 7391BJ Twel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17 augustus 2026</text:p>
            <text:p text:style-name="common-al">Kenmerk: Z2026-00001530</text:p>
            <text:p text:style-name="common-al"/>
            <text:p text:style-name="common-al">
            <text:span text:style-name="nadrukvet">Procedure</text:span>
          </text:p>
            <text:p text:style-name="common-al">Deze publicatie is bedoeld om u te informeren. Er is geen sprake van een besluit waartegen u bezwaar kunt maken.</text:p>
            <text:p text:style-name="common-al"/>
            <text:p text:style-name="common-al">
            <text:span text:style-name="nadrukvet">Vragen</text:span>
          </text:p>
            <text:p text:style-name="last-al">Heeft u vragen hierover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40052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2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2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Voorst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530</meta:user-defined>
    <meta:user-defined meta:name="DCTERMS.abstract">Adriaen van Ostadestraat 12 en 14, 7391BJ Twello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Sloopmelding voor het verwijderen van asbesthoudend dakbeschot, -lekdorpels en -vinylzeil op de locatie Adriaen van Ostadestraat 12 en 14, 7391BJ Twello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520</meta:user-defined>
    <meta:user-defined meta:name="OVERHEIDop.GmbID/DC.identifier">gmb-2026-400520</meta:user-defined>
    <meta:user-defined meta:name="OVERHEIDop.versieInformatie"/>
  </office:meta>
</office:document-meta>
</file>