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chalkwijkerstraat 15-ZW 2033JB Haarlem, 0392-2026-0140094, het omzetten van de begane grond naar wonen en het vernieuwen van de pui in de voorgevel, ontvangen op 2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51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1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0094</meta:user-defined>
    <meta:user-defined meta:name="DCTERMS.abstract">het omzetten van de begane grond naar wonen en het vernieuwen van de pui in de voorgev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Schalkwijkerstraat 15-ZW 2033JB Haarlem, 0392-2026-0140094, het omzetten van de begane grond naar wonen en het vernieuwen van de pui in de voorgevel, ontvangen op 21-08-2026</meta:user-defined>
    <meta:user-defined meta:name="DCTERMS.W3CDTF/DCTERMS.available">2026-08-25</meta:user-defined>
    <meta:user-defined meta:name="DCTERMS.W3CDTF/OVERHEIDop.jaargang">2026</meta:user-defined>
    <meta:user-defined meta:name="OVERHEIDop.publicationIssue">400519</meta:user-defined>
    <meta:user-defined meta:name="OVERHEIDop.GmbID/DC.identifier">gmb-2026-400519</meta:user-defined>
    <meta:user-defined meta:name="OVERHEIDop.versieInformatie"/>
  </office:meta>
</office:document-meta>
</file>