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éénrichtingsverkeer uitgezonderd (brom-)fietsers Huydecoperstraat te Hoek van Holland</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Hoek van Holland</text:span>, <text:span text:style-name="nadrukvet"/><text:span text:style-name="nadrukvet">AS26/00740 – 26/0002647</text:span></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Huydecoperstraat gelegen is binnen het gebied Hoek van Holland van de gemeente Rotterdam;</text:p>
            <text:p text:style-name="common-al">dat de Huydecoperstraat een erftoegangsweg betreft, waarbij er een maximumsnelheid van 30 km per uur geldt;</text:p>
            <text:p text:style-name="common-al">dat aan de oostzijde van de Huydecoperstraat, tussen de Prins Hendrikstraat en de 2e Scheepvaartstraat, langsparkeervakken zijn gesitueerd;</text:p>
            <text:p text:style-name="common-al">dat aan de westzijde van de Huydecoperstraat, tussen de Prins Hendrikstraat en de 2e Scheepvaartstraat, parkeren op de rijbaan langs het trottoir wordt gedoogd;</text:p>
            <text:p text:style-name="common-al">dat de Huydecoperstraat wordt heringericht, waarbij de rijbaan wordt versmald om parkeervakken aan de westzijde te realiseren en het parkeren te formaliseren;</text:p>
            <text:p text:style-name="common-al">dat als gevolg van de versmalling van de rijbaan het veilig passeren van motorvoertuigen in twee richtingen niet langer mogelijk is; </text:p>
            <text:p text:style-name="common-al">dat het daarom, gelet op het waarborgen van de verkeersveiligheid, noodzakelijk is om in de Huydecoperstraat, tussen de Prins Hendrikstraat en 2e Scheepvaartstraat, eenrichtingsverkeer in te stellen; </text:p>
            <text:p text:style-name="common-al">dat is gekozen voor de rijrichting vanaf de Prins Hendrikstraat in de richting van de 2e Scheepvaartstraat, teneinde sluipverkeer vanuit De Cordesstraat te voorkomen;</text:p>
            <text:p text:style-name="common-al">dat fietsers en bromfietsers van het eenrichtingsverkeer worden uitgezonderd, aangezien de rijbaan breed genoeg blijft voor het passeren van deze verkeersdeelnemers in twee richtingen; </text:p>
            <text:p text:style-name="common-al">dat met het instellen van eenrichtingsverkeer de doorgang van de rijbaan gewaarborgd blijft; </text:p>
            <text:p text:style-name="common-al">dat de maatregel, gelet op artikel 2 van de Wegenverkeerswet 1994 (Wvw, besluit van 21 april 1994, Staatsblad (Stb.) 1994, 475, zoals nadien gewijzigd), strekt tot:</text:p>
            <text:list text:style-name="id1-3-2-2-1-15">
              <text:list-item text:style-override="id1-3-2-2-1-15-1">
                <text:number>•</text:number>
                <text:p text:style-name="al">het in stand houden van de weg en het waarborgen van de bruikbaarheid daarvan; </text:p>
              </text:list-item>
              <text:list-item text:style-override="id1-3-2-2-1-15-2">
                <text:number>•</text:number>
                <text:p text:style-name="al">het zoveel mogelijk waarborgen van de vrijheid van het verkeer;</text:p>
              </text:list-item>
              <text:list-item text:style-override="id1-3-2-2-1-15-3">
                <text:number>•</text:number>
                <text:p text:style-name="al">het verzekeren van de veiligheid op de weg; </text:p>
              </text:list-item>
              <text:list-item text:style-override="id1-3-2-2-1-15-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
            <text:span text:style-name="nadrukvet">Besluit:</text:span>
          </text:p>
            <text:p text:style-name="common-al">namens het college van Burgemeester en Wethouders van Rotterdam,</text:p>
            <text:p text:style-name="common-al"/>
            <text:p text:style-name="common-al">Tot het instellen van éénrichtingsverkeer in de Huydecoperstraat vanaf de Prins Hendrikstraat in de richting van de 2e Scheepvaartstraat, uitgezonderd fietsers en bromfietsers, middels</text:p>
            <text:list text:style-name="id1-3-2-2-1-24">
              <text:list-item text:style-override="id1-3-2-2-1-24-1">
                <text:number>•</text:number>
                <text:p text:style-name="al">het plaatsen van één bord C03 met onderbord OB54 “uitgezonderd (brom-)fietsers” zoals bedoeld in bijlage I van het RVV 1990, ter hoogte van de kruising Huydecoperstraat-Prins Hendrikstraat;</text:p>
              </text:list-item>
              <text:list-item text:style-override="id1-3-2-2-1-24-2">
                <text:number>•</text:number>
                <text:p text:style-name="al">het plaatsen van één bord C02 met onderbord OB54 “uitgezonderd (brom-)fietsers” zoals bedoeld in bijlage I van het RVV 1990, ter hoogte van de kruising Huydecoperstraat-2e Scheepvaartstraat;</text:p>
              </text:list-item>
            </text:list>
            <text:p text:style-name="common-al"/>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6 augustus 2026 </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1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1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1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éénrichtingsverkeer uitgezonderd (brom-)fietsers  - Huydecoperstraat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0740  – 26/0002647</meta:user-defined>
    <meta:user-defined meta:name="OVERHEIDop.verkeersbordcode">C2</meta:user-defined>
    <meta:user-defined meta:name="OVERHEIDop.verkeersbordcode">C3</meta:user-defined>
    <dc:language>nl</dc:language>
    <meta:user-defined meta:name="OVERHEIDop.locatietype/OVERHEIDop.gebiedsmarkering">Punt</meta:user-defined>
    <meta:user-defined meta:name="OVERHEIDop.locatietype/OVERHEIDop.gebiedsmarkering">Punt</meta:user-defined>
    <meta:user-defined meta:name="DC.title">Verkeersbesluit instellen éénrichtingsverkeer uitgezonderd (brom-)fietsers Huydecoperstraat te Hoek van Holland</meta:user-defined>
    <meta:user-defined meta:name="DCTERMS.W3CDTF/DCTERMS.available">2026-08-25</meta:user-defined>
    <meta:user-defined meta:name="OVERHEIDop.externeBijlage">Situatietekening|exb-2026-29983</meta:user-defined>
    <meta:user-defined meta:name="DCTERMS.W3CDTF/OVERHEIDop.jaargang">2026</meta:user-defined>
    <meta:user-defined meta:name="OVERHEIDop.publicationIssue">400516</meta:user-defined>
    <meta:user-defined meta:name="OVERHEIDop.GmbID/DC.identifier">gmb-2026-400516</meta:user-defined>
    <meta:user-defined meta:name="OVERHEIDop.versieInformatie"/>
  </office:meta>
</office:document-meta>
</file>