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Delftweg 341, 3046NH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8-07-2026</text:span> een aanvraag voor een omgevingsvergunning, met kenmerk <text:span text:style-name="nadrukvet">Z2026-010482</text:span>/<text:span text:style-name="nadrukvet">2026072801389</text:span>, heeft ontvangen voor de Bouwactiviteit (technisch), Buitenplanse activiteit (BOPA). <text:span text:style-name="nadrukcur">(Grondslag: Omgevingswet, artikel 5.1)</text:span></text:p>
            <text:p text:style-name="common-al">De aanvraag betreft het transformeren van de loods naar een woning op de locatie Delftweg 341, 3046NH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051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1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1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482</meta:user-defined>
    <meta:user-defined meta:name="DCTERMS.abstract">het tranfomeren van de loods naar e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Delftweg 341, 3046NH Rot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514</meta:user-defined>
    <meta:user-defined meta:name="OVERHEIDop.GmbID/DC.identifier">gmb-2026-400514</meta:user-defined>
    <meta:user-defined meta:name="OVERHEIDop.versieInformatie"/>
  </office:meta>
</office:document-meta>
</file>