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buurtfeest op 05-09-2026 |, op het speelveld van Galjoen in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op het speelveld van Galjoen in De Rijp<text:span text:style-name="nadrukvet">; </text:span>het organiseren van een buurtfeest op 05-09-2026 |</text:p>
            <text:p text:style-name="common-al">
            
          </text:p>
            <text:p text:style-name="common-al">Datum ontvangst: 09-08-2026</text:p>
            <text:p text:style-name="common-al">Zaaknummer: 00001399223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51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9223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DC.title">Algemene plaatselijke verordening Verleend: Evenementenvergunning, het organiseren van een buurtfeest op 05-09-2026 |, op het speelveld van Galjoen in De Rijp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12</meta:user-defined>
    <meta:user-defined meta:name="OVERHEIDop.GmbID/DC.identifier">gmb-2026-400512</meta:user-defined>
    <meta:user-defined meta:name="OVERHEIDop.versieInformatie"/>
  </office:meta>
</office:document-meta>
</file>