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gedeeltelijk ophogen van een agrarisch perceel  (klei op veen) op locatie ten zuiden van de Slingerkade in Bergambacht (BAB00) D 9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aanvraag omgevingsvergunning ontvangen voor het gedeeltelijk ophogen van een agrarisch perceel (klei op veen) op locatie ten zuiden van de Slingerkade in Bergambacht (BAB00) D 991. De aanvraag is geregistreerd onder zaaknummer 19311975235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acht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05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11975235</meta:user-defined>
    <dc:language>nl</dc:language>
    <meta:user-defined meta:name="OVERHEIDop.locatietype/OVERHEIDop.gebiedsmarkering">Perceel</meta:user-defined>
    <meta:user-defined meta:name="DC.title">Kennisgeving ontvangst aanvraag omgevingsvergunning voor het gedeeltelijk ophogen van een agrarisch perceel  (klei op veen) op locatie ten zuiden van de Slingerkade in Bergambacht (BAB00) D 991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10</meta:user-defined>
    <meta:user-defined meta:name="OVERHEIDop.GmbID/DC.identifier">gmb-2026-400510</meta:user-defined>
    <meta:user-defined meta:name="OVERHEIDop.versieInformatie"/>
  </office:meta>
</office:document-meta>
</file>