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text:list-style style:name="id1-3-2-2-1-12-6">
      <text:list-level-style-bullet text:bullet-char="•" text:level="1">
        <style:list-level-properties text:min-label-width="10mm"/>
      </text:list-level-style-bullet>
    </text:list-style>
    <text:list-style style:name="id1-3-2-2-1-12-7">
      <text:list-level-style-bullet text:bullet-char="•" text:level="1">
        <style:list-level-properties text:min-label-width="10mm"/>
      </text:list-level-style-bullet>
    </text:list-style>
    <text:list-style style:name="id1-3-2-2-1-12-8">
      <text:list-level-style-bullet text:bullet-char="•" text:level="1">
        <style:list-level-properties text:min-label-width="10mm"/>
      </text:list-level-style-bullet>
    </text:list-style>
    <text:list-style style:name="id1-3-2-2-1-12-9">
      <text:list-level-style-bullet text:bullet-char="•" text:level="1">
        <style:list-level-properties text:min-label-width="10mm"/>
      </text:list-level-style-bullet>
    </text:list-style>
    <text:list-style style:name="id1-3-2-2-1-12-10">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text:list-style style:name="id1-3-2-2-1-15-12">
      <text:list-level-style-bullet text:bullet-char="•" text:level="1">
        <style:list-level-properties text:min-label-width="10mm"/>
      </text:list-level-style-bullet>
    </text:list-style>
    <text:list-style style:name="id1-3-2-2-1-18">
      <text:list-level-style-bullet style:num-suffix="" text:bullet-char="​" text:level="1">
        <style:list-level-properties text:min-label-width="10mm"/>
      </text:list-level-style-bullet>
    </text:list-style>
    <text:list-style style:name="id1-3-2-2-1-18-1">
      <text:list-level-style-bullet style:num-suffix="" text:bullet-char="​" text:level="1">
        <style:list-level-properties text:min-label-width="10mm"/>
      </text:list-level-style-bullet>
    </text:list-style>
    <text:list-style style:name="id1-3-2-2-1-18-2">
      <text:list-level-style-bullet style:num-suffix="" text:bullet-char="​" text:level="1">
        <style:list-level-properties text:min-label-width="10mm"/>
      </text:list-level-style-bullet>
    </text:list-style>
    <text:list-style style:name="id1-3-2-2-1-18-3">
      <text:list-level-style-bullet style:num-suffix="" text:bullet-char="​" text:level="1">
        <style:list-level-properties text:min-label-width="10mm"/>
      </text:list-level-style-bullet>
    </text:list-style>
    <text:list-style style:name="id1-3-2-2-1-50">
      <text:list-level-style-bullet text:bullet-char="•" text:level="1">
        <style:list-level-properties text:min-label-width="10mm"/>
      </text:list-level-style-bullet>
    </text:list-style>
    <text:list-style style:name="id1-3-2-2-1-50-1">
      <text:list-level-style-bullet text:bullet-char="•" text:level="1">
        <style:list-level-properties text:min-label-width="10mm"/>
      </text:list-level-style-bullet>
    </text:list-style>
    <text:list-style style:name="id1-3-2-2-1-50-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3-1">
      <text:list-level-style-bullet text:bullet-char="•" text:level="1">
        <style:list-level-properties text:min-label-width="10mm"/>
      </text:list-level-style-bullet>
    </text:list-style>
    <text:list-style style:name="id1-3-2-2-1-53-2">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6-1">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9-1">
      <text:list-level-style-bullet text:bullet-char="•" text:level="1">
        <style:list-level-properties text:min-label-width="10mm"/>
      </text:list-level-style-bullet>
    </text:list-style>
    <text:list-style style:name="id1-3-2-2-1-59-2">
      <text:list-level-style-bullet text:bullet-char="•" text:level="1">
        <style:list-level-properties text:min-label-width="10mm"/>
      </text:list-level-style-bullet>
    </text:list-style>
    <text:list-style style:name="id1-3-2-2-1-59-3">
      <text:list-level-style-bullet text:bullet-char="•" text:level="1">
        <style:list-level-properties text:min-label-width="10mm"/>
      </text:list-level-style-bullet>
    </text:list-style>
    <text:list-style style:name="id1-3-2-2-1-59-4">
      <text:list-level-style-bullet text:bullet-char="•" text:level="1">
        <style:list-level-properties text:min-label-width="10mm"/>
      </text:list-level-style-bullet>
    </text:list-style>
    <text:list-style style:name="id1-3-2-2-1-59-5">
      <text:list-level-style-bullet style:num-suffix=""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2-1">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5-1">
      <text:list-level-style-bullet text:bullet-char="•" text:level="1">
        <style:list-level-properties text:min-label-width="10mm"/>
      </text:list-level-style-bullet>
    </text:list-style>
    <text:list-style style:name="id1-3-2-2-1-65-2">
      <text:list-level-style-bullet text:bullet-char="•" text:level="1">
        <style:list-level-properties text:min-label-width="10mm"/>
      </text:list-level-style-bullet>
    </text:list-style>
    <text:list-style style:name="id1-3-2-2-1-65-3">
      <text:list-level-style-bullet style:num-suffix=""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8-1">
      <text:list-level-style-bullet text:bullet-char="•" text:level="1">
        <style:list-level-properties text:min-label-width="10mm"/>
      </text:list-level-style-bullet>
    </text:list-style>
    <text:list-style style:name="id1-3-2-2-1-68-2">
      <text:list-level-style-bullet style:num-suffix=""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5-1">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9-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2-1">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6-1">
      <text:list-level-style-bullet text:bullet-char="•" text:level="1">
        <style:list-level-properties text:min-label-width="10mm"/>
      </text:list-level-style-bullet>
    </text:list-style>
    <text:list-style style:name="id1-3-2-2-1-90">
      <text:list-level-style-bullet text:bullet-char="•" text:level="1">
        <style:list-level-properties text:min-label-width="10mm"/>
      </text:list-level-style-bullet>
    </text:list-style>
    <text:list-style style:name="id1-3-2-2-1-90-1">
      <text:list-level-style-bullet text:bullet-char="•" text:level="1">
        <style:list-level-properties text:min-label-width="10mm"/>
      </text:list-level-style-bullet>
    </text:list-style>
    <text:list-style style:name="id1-3-2-2-1-90-2">
      <text:list-level-style-bullet text:bullet-char="•" text:level="1">
        <style:list-level-properties text:min-label-width="10mm"/>
      </text:list-level-style-bullet>
    </text:list-style>
    <text:list-style style:name="id1-3-2-2-1-90-3">
      <text:list-level-style-bullet text:bullet-char="•" text:level="1">
        <style:list-level-properties text:min-label-width="10mm"/>
      </text:list-level-style-bullet>
    </text:list-style>
    <text:list-style style:name="id1-3-2-2-1-90-4">
      <text:list-level-style-bullet style:num-suffix=""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4-1">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6-1">
      <text:list-level-style-bullet text:bullet-char="•" text:level="1">
        <style:list-level-properties text:min-label-width="10mm"/>
      </text:list-level-style-bullet>
    </text:list-style>
    <text:list-style style:name="id1-3-2-2-1-96-2">
      <text:list-level-style-bullet style:num-suffix=""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9-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2-1">
      <text:list-level-style-bullet text:bullet-char="•" text:level="1">
        <style:list-level-properties text:min-label-width="10mm"/>
      </text:list-level-style-bullet>
    </text:list-style>
    <text:list-style style:name="id1-3-2-2-1-102-2">
      <text:list-level-style-bullet style:num-suffix=""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6-1">
      <text:list-level-style-bullet text:bullet-char="•" text:level="1">
        <style:list-level-properties text:min-label-width="10mm"/>
      </text:list-level-style-bullet>
    </text:list-style>
    <text:list-style style:name="id1-3-2-2-1-106-2">
      <text:list-level-style-bullet text:bullet-char="•" text:level="1">
        <style:list-level-properties text:min-label-width="10mm"/>
      </text:list-level-style-bullet>
    </text:list-style>
    <text:list-style style:name="id1-3-2-2-1-106-3">
      <text:list-level-style-bullet text:bullet-char="•" text:level="1">
        <style:list-level-properties text:min-label-width="10mm"/>
      </text:list-level-style-bullet>
    </text:list-style>
    <text:list-style style:name="id1-3-2-2-1-106-4">
      <text:list-level-style-bullet style:num-suffix=""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3-1">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18-1">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3-1">
      <text:list-level-style-bullet text:bullet-char="•" text:level="1">
        <style:list-level-properties text:min-label-width="10mm"/>
      </text:list-level-style-bullet>
    </text:list-style>
    <text:list-style style:name="id1-3-2-2-1-128">
      <text:list-level-style-bullet text:bullet-char="•" text:level="1">
        <style:list-level-properties text:min-label-width="10mm"/>
      </text:list-level-style-bullet>
    </text:list-style>
    <text:list-style style:name="id1-3-2-2-1-128-1">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3-1">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en intrekken diverse verkeersmaatregelen Dorpscentrum te Hoek van Holland </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Hoek van Holland </text:span>
            <text:span text:style-name="nadrukvet"/>
            <text:span text:style-name="nadrukvet"/>
            <text:span text:style-name="nadrukvet"/>
            <text:span text:style-name="nadrukvet"/>
            <text:span text:style-name="nadrukvet"/>
            <text:span text:style-name="nadrukvet"/>
            <text:span text:style-name="nadrukvet"/>
            <text:span text:style-name="nadrukvet">AS25/04926 - 25/0011544</text:span>
          </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overwegende,</text:p>
            <text:p text:style-name="common-al"/>
            <text:p text:style-name="common-al">dat de Prins Hendrikstraat, Pastoor Onderwaterhof, Rietdijkstraat, Rietdijkhof, Paardenstraat, Hoekse Brink, Blesstraat en Planciushof gelegen zijn in het gebied Hoek van Holland te Rotterdam;</text:p>
            <text:p text:style-name="common-al">dat de gemeente Rotterdam in maart 2022 het ambitiedocument voor het dorpscentrum vastgesteld heeft;</text:p>
            <text:p text:style-name="common-al">dat hierbij bewoners, ondernemers, vastgoedeigenaren en de gebiedscommissie waren betrokken; </text:p>
            <text:p text:style-name="common-al">dat het doel van de maatregelen is een aantrekkelijker woon- en winkelgebied te creëren; </text:p>
            <text:p text:style-name="common-al">dat dit bereikt kan worden door een herinrichting van het dorpscentrum; </text:p>
            <text:p text:style-name="common-al">dat met deze herinrichting aanpassingen in bewegwijzering en verkeersstructuur worden uitgevoerd om de beoogde ruimtelijke en verkeerskundige doelen te bereiken; </text:p>
            <text:p text:style-name="common-al">dat dit een positief effect heeft op de verkeersveiligheid en verblijfskwaliteit; </text:p>
            <text:p text:style-name="common-al">dat dit mogelijk is door het intrekken van onderstaande verkeersmaatregelen; </text:p>
            <text:list text:style-name="id1-3-2-2-1-12">
              <text:list-item text:style-override="id1-3-2-2-1-12-1">
                <text:number>•</text:number>
                <text:p text:style-name="al">het eenrichtingsverkeer op het Pastoor Onderwaterhof; </text:p>
              </text:list-item>
              <text:list-item text:style-override="id1-3-2-2-1-12-2">
                <text:number>•</text:number>
                <text:p text:style-name="al">het eenrichtingsverkeer uitgezonderd (brom)fietsers op de Prins Hendrikstraat;</text:p>
              </text:list-item>
              <text:list-item text:style-override="id1-3-2-2-1-12-3">
                <text:number>•</text:number>
                <text:p text:style-name="al">de voetgangersoversteekplaats op de Prins Hendrikstraat;</text:p>
              </text:list-item>
              <text:list-item text:style-override="id1-3-2-2-1-12-4">
                <text:number>•</text:number>
                <text:p text:style-name="al">de vier gehandicapten parkeerplaatsen op de Prins Hendrikstraat en Rietdijkstraat;</text:p>
              </text:list-item>
              <text:list-item text:style-override="id1-3-2-2-1-12-5">
                <text:number>•</text:number>
                <text:p text:style-name="al">de laad en los voorziening op het Rietdijkhof;</text:p>
              </text:list-item>
              <text:list-item text:style-override="id1-3-2-2-1-12-6">
                <text:number>•</text:number>
                <text:p text:style-name="al">de voetgangerszone uitgezonderd (brom)fietsers en uitgezonderd leveranciers met venstertijden op de Rietdijkstraat; </text:p>
              </text:list-item>
              <text:list-item text:style-override="id1-3-2-2-1-12-7">
                <text:number>•</text:number>
                <text:p text:style-name="al">de parkeerschijfzone van max 2,5 uur op de Rietdijkstraat;</text:p>
              </text:list-item>
              <text:list-item text:style-override="id1-3-2-2-1-12-8">
                <text:number>•</text:number>
                <text:p text:style-name="al">de parkeerschijfzone van max 2,5 met tijdvenster op de Prins Hendrikstraat; </text:p>
              </text:list-item>
              <text:list-item text:style-override="id1-3-2-2-1-12-9">
                <text:number>•</text:number>
                <text:p text:style-name="al">de verplichting rijrichting rechtdoor en verplichte rijrichting rechtsaf uitgezonderd (brom)fietsers op het kruispunt Prins Hendrikstraat-Rietdijkstraat; </text:p>
              </text:list-item>
              <text:list-item text:style-override="id1-3-2-2-1-12-10">
                <text:number>•</text:number>
                <text:p text:style-name="al">de parkeerverbod zone op de Rietdijkstraat; </text:p>
              </text:list-item>
            </text:list>
            <text:p text:style-name="tussenkopcur"/>
            <text:p text:style-name="common-al">dat dit mogelijk is door het instellen van onderstaande verkeersmaatregelen; </text:p>
            <text:list text:style-name="id1-3-2-2-1-15">
              <text:list-item text:style-override="id1-3-2-2-1-15-1">
                <text:number>•</text:number>
                <text:p text:style-name="al">een voetgangerszone uitgezonderd fietsers en laad/losverkeer met venstertijden op de Prins Hendrikstraat en Rietdijkstraat; </text:p>
              </text:list-item>
              <text:list-item text:style-override="id1-3-2-2-1-15-2">
                <text:number>•</text:number>
                <text:p text:style-name="al">een gehandicapten parkeerplaats op het Planciushof; </text:p>
              </text:list-item>
              <text:list-item text:style-override="id1-3-2-2-1-15-3">
                <text:number>•</text:number>
                <text:p text:style-name="al">de parkeerplaatsen op het Rietdijkhof bestempelen als parkeergelegenheid alleen bestemd voor auto's; </text:p>
              </text:list-item>
              <text:list-item text:style-override="id1-3-2-2-1-15-4">
                <text:number>•</text:number>
                <text:p text:style-name="al">een parkeerverbodzone op de Prins Hendrikstraat tussen de Harwichweg en Schoolstraat, Rietdijkhof, Pastoor Onderwaterhof, Rietdijkstraat, Hoekse Brink, Paardenstraat en Blesstraat; </text:p>
              </text:list-item>
              <text:list-item text:style-override="id1-3-2-2-1-15-5">
                <text:number>•</text:number>
                <text:p text:style-name="al">een laad en los voorziening met venstertijden op de Prins Hendrikstraat ter hoogte van 238;</text:p>
              </text:list-item>
              <text:list-item text:style-override="id1-3-2-2-1-15-6">
                <text:number>•</text:number>
                <text:p text:style-name="al">drie gehandicapten parkeerplaatsen waarvan twee op kenteken op het Rietdijkhof;</text:p>
              </text:list-item>
              <text:list-item text:style-override="id1-3-2-2-1-15-7">
                <text:number>•</text:number>
                <text:p text:style-name="al">een laad en los voorziening met venstertijden op het Pastoor Onderwaterhof;</text:p>
              </text:list-item>
              <text:list-item text:style-override="id1-3-2-2-1-15-8">
                <text:number>•</text:number>
                <text:p text:style-name="al">twee gehandicaptenparkeerplaatsen en een laad en los voorziening met venstertijden op de Hoekse Brink; </text:p>
              </text:list-item>
              <text:list-item text:style-override="id1-3-2-2-1-15-9">
                <text:number>•</text:number>
                <text:p text:style-name="al">een verplichte rijrichting rechtdoor uitgezonderd fietsers op de Rietdijkstraat, vanuit het noordoosten, ter hoogte met het kruispunt met de Prins Hendrikstraat; </text:p>
              </text:list-item>
              <text:list-item text:style-override="id1-3-2-2-1-15-10">
                <text:number>•</text:number>
                <text:p text:style-name="al">een verplichte rijrichting rechtdoor en rechtsaf uitgezonderd fietsers op de Prins Hendrikstraat ter hoogte met het kruispunt met de Rietdijkstraat;</text:p>
              </text:list-item>
              <text:list-item text:style-override="id1-3-2-2-1-15-11">
                <text:number>•</text:number>
                <text:p text:style-name="al">een verplichte rijrichting rechtsaf uitgezonderd fietsers op de Rietdijkstraat, vanuit het zuidwesten, ter hoogte met het kruispunt met de Prins Hendrikstraat; </text:p>
              </text:list-item>
              <text:list-item text:style-override="id1-3-2-2-1-15-12">
                <text:number>•</text:number>
                <text:p text:style-name="al">een vrachtwagenverbod, zodat het vrachtverkeer niet ongewenst door de aangrenzende woonwijk rijdt;</text:p>
              </text:list-item>
            </text:list>
            <text:p text:style-name="tussenkopcur"/>
            <text:p text:style-name="common-al">dat bovenstaande verkeersmaatregelen, gelet op artikel 2 van de Wegenverkeerswet 1994 (Wvw, besluit van 21 april 1994, Staatsblad (Stb.) 1994, 475, zoals nadien gewijzigd), strekt tot:</text:p>
            <text:list text:style-name="id1-3-2-2-1-18">
              <text:list-item text:style-override="id1-3-2-2-1-18-1">
                <text:number/>
                <text:p text:style-name="al">• het verzekeren van de veiligheid op de weg;</text:p>
              </text:list-item>
              <text:list-item text:style-override="id1-3-2-2-1-18-2">
                <text:number/>
                <text:p text:style-name="al">• het beschermen van weggebruikers en passagiers;</text:p>
              </text:list-item>
              <text:list-item text:style-override="id1-3-2-2-1-18-3">
                <text:number/>
                <text:p text:style-name="al">• het zoveel mogelijk waarborgen van de vrijheid van het verkeer.</text:p>
              </text:list-item>
            </text:list>
            <text:p text:style-name="tussenkopcur"/>
            <text:p text:style-name="common-al">dat de weg onder beheer is van de gemeente Rotterdam;</text:p>
            <text:p text:style-name="common-al">dat het treffen van een verkeersmaatregel een normale maatschappelijke ontwikkeling is waarmee een ieder kan worden geconfronteerd en waarvan de nadelige gevolgen in beginsel voor rekening van de betrokkenen behoren te blijven;</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eenheid Rotterdam, te kennen heeft gegeven niet akkoord te zijn met de voorgestelde verkeersmaatregelen;</text:p>
            <text:p text:style-name="common-al">dat de Politie, eenheid Rotterdam, daarbij heeft gewezen op de fysieke afsluiting op de Prins Hendrikstraat en de Rietdijkstraat en heeft aangegeven dat beheer van een dergelijke afsluiting door ondernemers in het verleden niet goed heeft gefunctioneerd, omdat paaltjes niet werden teruggeplaatst of door derden werden verwijderd;</text:p>
            <text:p text:style-name="common-al">dat de Politie, eenheid Rotterdam, heeft opgemerkt dat door het plaatsen van de borden G7ZB met onderbord “fietsen toegestaan” juridisch de mogelijkheid ontstaat dat fietsers binnen de voetgangerszone overal mogen fietsen;</text:p>
            <text:p text:style-name="common-al">dat de Politie, eenheid Rotterdam, de voorgenomen maatregel juridisch toepasbaar acht, maar dat de maatregel slechts kans van slagen heeft bij een doorlopende vorm van handhaving om het verkeersgedrag van bestuurders te beïnvloeden;</text:p>
            <text:p text:style-name="common-al">dat de Politie, eenheid Rotterdam, heeft aangegeven dat volledige handhaving van de beoogde maatregel onvoldoende kan worden gegarandeerd, omdat dit onevenredig veel politiecapaciteit vraagt op basis van prioriteit en de daaraan gekoppelde capaciteit; </text:p>
            <text:p text:style-name="common-al">dat de Politie, eenheid Rotterdam, daarom adviseert de maatregel alleen uit te voeren indien de inzet van externe handhaving of boa’s kan worden verzekerd en bij voorkeur te kiezen voor een fysieke afsluiting onder beheer van de gemeente Rotterdam of voor een systeem met pollers die ook hulpdiensten automatisch doorlaten; </text:p>
            <text:p text:style-name="common-al">dat de gemeente er bewust voor kiest om fietsen binnen de voetgangerszone toe te staan; </text:p>
            <text:p text:style-name="common-al">dat de inrichting van de voetgangerszone erop is gericht dat fietsers zich hoofdzakelijk over de straten door het gebied verplaatsen en dat het gebruik van de ruimte direct langs de winkels daarmee niet wordt gestimuleerd;</text:p>
            <text:p text:style-name="common-al">dat het juridisch mogelijk is om, indien fietsen op specifieke delen niet gewenst is, dit nader te regelen door aanvullende borden G7ZB te plaatsen, maar dat dit uit het oogpunt van inrichting niet wenselijk is en bovendien niet zeker is dat dit in de praktijk wordt nageleefd; </text:p>
            <text:p text:style-name="common-al">dat de gemeente ervoor kiest te starten met de voorgestelde inrichting en dat uitbreiding of aanvullende regulering op een later moment mogelijk blijft indien de praktijk daartoe aanleiding geeft; </text:p>
            <text:p text:style-name="common-al">dat er, voor zover bekend, geen afspraken zijn gemaakt over structurele extra inzet van toezicht en handhaving; </text:p>
            <text:p text:style-name="common-al">dat het niet realistisch wordt geacht dat op korte termijn aanvullende handhavingscapaciteit beschikbaar wordt gesteld; </text:p>
            <text:p text:style-name="common-al">dat de gemeente wel mogelijkheden ziet om in de opstartfase gerichte handhaving in te zetten, zodat weggebruikers kunnen wennen aan de nieuwe verkeerssituatie; </text:p>
            <text:p text:style-name="common-al">dat de naleving daarna onderdeel zal zijn van de reguliere inzet van toezicht en handhaving; </text:p>
            <text:p text:style-name="common-al">dat de gemeente de zorg van de Politie, eenheid Rotterdam, over het beheer van de fysieke afsluiting herkent, mede vanwege eerdere ervaringen waaruit blijkt dat beheer door individuele ondernemers niet altijd goed heeft gefunctioneerd; </text:p>
            <text:p text:style-name="common-al">dat de fysieke afsluiting daarom onder gemeentelijk beheer wordt gebracht, zodat de risico’s rondom beheer, toegankelijkheid en naleving zoveel mogelijk worden beperkt; </text:p>
            <text:p text:style-name="common-al">dat de Politie, eenheid Rotterdam, heeft aangegeven dat de voorgenomen maatregel juridisch toepasbaar is en haar negatieve advies met name ziet op de uitvoerbaarheid en handhaafbaarheid van de maatregel;</text:p>
            <text:p text:style-name="common-al">dat dit onderscheid wordt betrokken bij de belangenafweging; </text:p>
            <text:p text:style-name="common-al">dat, gelet op de doelstellingen van de herinrichting van het dorpscentrum, de reeds grotendeels uitgevoerde werkzaamheden en het belang van een verkeersveilig en aantrekkelijk verblijfsgebied, aanleiding bestaat om gemotiveerd af te wijken van het negatieve politieadvies; </text:p>
            <text:p text:style-name="common-al">dat het college, alles afwegende, van oordeel is dat de belangen die met de voorgenomen verkeersmaatregelen worden gediend zwaarder wegen dan de door de Politie, eenheid Rotterdam, gesignaleerde uitvoerings- en handhavingsrisico's en daarom gemotiveerd afwijkt van het negatieve politieadvies;</text:p>
            <text:p text:style-name="common-al">dat de voorgenomen verkeersmaatregelen integraal onderdeel uitmaken van de herinrichting van het dorpscentrum en noodzakelijk zijn om de beoogde verkeerskundige werking van de nieuwe inrichting te ondersteunen;</text:p>
            <text:p text:style-name="common-al">dat het niet uitvoeren of uitstellen van deze maatregelen ertoe zou leiden dat de nieuwe fysieke inrichting niet volledig wordt ondersteund door de beoogde verkeersstructuur en daarmee afbreuk wordt gedaan aan de doelstellingen van de herinrichting.</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common-al"/>
            <text:p text:style-name="tussenkopcur">Besluit:</text:p>
            <text:p text:style-name="common-al">namens het college van Burgemeester en Wethouders van Rotterdam,</text:p>
            <text:p text:style-name="common-al">Tot het intrekken instellen van éénrichtingsverkeer in de het Pastoor Onderwaterhof, middels </text:p>
            <text:list text:style-name="id1-3-2-2-1-50">
              <text:list-item text:style-override="id1-3-2-2-1-50-1">
                <text:number>•</text:number>
                <text:p text:style-name="al">het verwijderen van een verkeersbord C02 (éénrichtingsweg, in deze rijrichting gesloten voor voertuigen, ruiters en geleiders van rij-of trekdieren) als bedoeld in bijlage I van het RVV 1990, aan de noordwestelijke aansluiting op het parkeerterrein;</text:p>
              </text:list-item>
              <text:list-item text:style-override="id1-3-2-2-1-50-2">
                <text:number>•</text:number>
                <text:p text:style-name="al">het verwijderen van een verkeersbord C03 (éénrichtingsweg) als bedoeld in bijlage I van het RVV 1990, aan de zuidoostelijke zijde op het parkeerterrein;</text:p>
              </text:list-item>
            </text:list>
            <text:p text:style-name="tussenkopcur"/>
            <text:p text:style-name="common-al">Tot het intrekken instellen van éénrichtingsverkeer in de Prins Hendrikstraat tussen de Harwichweg en Rietdijkstraat, middels </text:p>
            <text:list text:style-name="id1-3-2-2-1-53">
              <text:list-item text:style-override="id1-3-2-2-1-53-1">
                <text:number>•</text:number>
                <text:p text:style-name="al">het verwijderen van een verkeersbord C02 (éénrichtingsweg, in deze rijrichting gesloten voor voertuigen, ruiters en geleiders van rij-of trekdieren) als bedoeld in bijlage I van het RVV 1990, met een onderbord met daarop de tekst “uitgezonderd (en symbolen (brom)fietsers)” aan de zijde van de Rietdijkstraat;</text:p>
              </text:list-item>
              <text:list-item text:style-override="id1-3-2-2-1-53-2">
                <text:number>•</text:number>
                <text:p text:style-name="al">het verwijderen van een verkeersbord C03 (éénrichtingsweg) als bedoeld in bijlage I van het RVV 1990 met een onderbord met daarop de tekst “uitgezonderd (en symbolen (brom)fietsers)” aan de zijde van de Harwichweg;</text:p>
              </text:list-item>
            </text:list>
            <text:p text:style-name="tussenkopcur"/>
            <text:p text:style-name="common-al">Tot het intrekken van het zebrapad op de Prins Hendrikstraat ter hoogte van huisnummer 382, middels</text:p>
            <text:list text:style-name="id1-3-2-2-1-56">
              <text:list-item text:style-override="id1-3-2-2-1-56-1">
                <text:number>•</text:number>
                <text:p text:style-name="al">het verwijderen van twee verkeersborden L02 (voetgangersoversteekplaats) als bedoeld in bijlage I van het RVV 1990 en de daarbij horende zebrapadmarkering als bedoeld in artikel 12 sub b onder IV BABW;</text:p>
              </text:list-item>
            </text:list>
            <text:p text:style-name="common-al"/>
            <text:p text:style-name="common-al">Tot het intrekken van vier gehandicaptenparkeerplaatsen op de Prins Hendrikstraat en Rietdijkstraat, middels </text:p>
            <text:list text:style-name="id1-3-2-2-1-59">
              <text:list-item text:style-override="id1-3-2-2-1-59-1">
                <text:number>•</text:number>
                <text:p text:style-name="al">het verwijderen van een verkeersbord E6 (gehandicaptenparkeerplaats) als bedoeld in bijlage I van het RVV 1990, op de Rietdijkstraat ter hoogte met de aansluiting met de Paardenstraat; </text:p>
              </text:list-item>
              <text:list-item text:style-override="id1-3-2-2-1-59-2">
                <text:number>•</text:number>
                <text:p text:style-name="al">het verwijderen van een verkeersbord E6 (gehandicaptenparkeerplaats) als bedoeld in bijlage I van het RVV 1990, op de Prins Hendrikstraat ter hoogte van huisnummer 272;</text:p>
              </text:list-item>
              <text:list-item text:style-override="id1-3-2-2-1-59-3">
                <text:number>•</text:number>
                <text:p text:style-name="al">het verwijderen van een verkeersbord E6 (gehandicaptenparkeerplaats) als bedoeld in bijlage I van het RVV 1990, op de Rietdijkstraat ter hoogte van huisnummer 78;</text:p>
              </text:list-item>
              <text:list-item text:style-override="id1-3-2-2-1-59-4">
                <text:number>•</text:number>
                <text:p text:style-name="al">het verwijderen van een verkeersbord E6 (gehandicaptenparkeerplaats) als bedoeld in bijlage I van het RVV 1990, op de Rietdijkstraat ter hoogte van huisnummer 82;</text:p>
              </text:list-item>
              <text:list-item text:style-override="id1-3-2-2-1-59-5">
                <text:number/>
                <text:p text:style-name="al"/>
              </text:list-item>
            </text:list>
            <text:p text:style-name="tussenkopcur"/>
            <text:p text:style-name="common-al">Tot het intrekken van de gelegenheid voor laden en lossen in het Rietdijkhof, middels</text:p>
            <text:list text:style-name="id1-3-2-2-1-62">
              <text:list-item text:style-override="id1-3-2-2-1-62-1">
                <text:number>•</text:number>
                <text:p text:style-name="al">het verwijderen van een verkeersbord E7 (parkeergelegenheid voor het onmiddellijk laden en lossen</text:p>
                <text:p text:style-name="al">van goederen) als bedoeld in bijlage I van het RVV 1990, op het Rietdijkhof; </text:p>
              </text:list-item>
            </text:list>
            <text:p text:style-name="common-al"/>
            <text:p text:style-name="common-al">Tot het intrekken van de voetgangerszone uitgezonderd (brom)fietsers en leveranciers ma t/m zo 07.00 - 11.00 op de Rietdijkstraat, middels</text:p>
            <text:list text:style-name="id1-3-2-2-1-65">
              <text:list-item text:style-override="id1-3-2-2-1-65-1">
                <text:number>•</text:number>
                <text:p text:style-name="al">het verwijderen van een verkeersbord G7ZB (voetgangerszone) met een onderbord met daarop de tekst “uitgezonderd (en symbolen (brom)fietsers)” als bedoeld in bijlage I van het RVV 1990 op de Rietdijkstraat ter hoogte van het kruispunt met de Prins Hendrikstraat; </text:p>
              </text:list-item>
              <text:list-item text:style-override="id1-3-2-2-1-65-2">
                <text:number>•</text:number>
                <text:p text:style-name="al">het verwijderen van een verkeersbord G7ZB (voetgangerszone) met een onderbord met daarop de tekst “uitgezonderd (en symbolen (brom)fietsers)” en tekst “uitgezonderd leveranciers ma t/m zo 07.00 - 11.00u” als bedoeld in bijlage I van het RVV 1990 op de Rietdijkstraat ter hoogte van huisnummer 94; </text:p>
              </text:list-item>
              <text:list-item text:style-override="id1-3-2-2-1-65-3">
                <text:number/>
                <text:p text:style-name="al"/>
              </text:list-item>
            </text:list>
            <text:p text:style-name="tussenkopcur"/>
            <text:p text:style-name="common-al">Tot het intrekken van de parkeerschijfzone van max 2,5 uur op de Rietdijkstraat, middels</text:p>
            <text:list text:style-name="id1-3-2-2-1-68">
              <text:list-item text:style-override="id1-3-2-2-1-68-1">
                <text:number>•</text:number>
                <text:p text:style-name="al">het verwijderen van een verkeersbord E10 (parkeerschijfzone met verplicht gebruik van parkeerschijf, tevens parkeerverbod indien er langer wordt geparkeerd dan de parkeerduur die op het bord is aangegeven) en een verkeersbord E11 (einde parkeerschijfzone met verplicht gebruik van parkeerschijf) als bedoeld in bijlage I van het RVV 1990 op de Rietdijkstraat ter hoogte van huisnummer 78; </text:p>
              </text:list-item>
              <text:list-item text:style-override="id1-3-2-2-1-68-2">
                <text:number/>
                <text:p text:style-name="al"/>
              </text:list-item>
            </text:list>
            <text:p text:style-name="tussenkopcur"/>
            <text:p text:style-name="common-al">Tot het intrekken van de parkeerschijfzone van max 2,5 uur, met venstertijden, op de Prins Hendrikstraat, middels</text:p>
            <text:list text:style-name="id1-3-2-2-1-71">
              <text:list-item text:style-override="id1-3-2-2-1-71-1">
                <text:number>•</text:number>
                <text:p text:style-name="al">het verwijderen van een verkeersbord E10 (parkeerschijfzone met verplicht gebruik van parkeerschijf, tevens parkeerverbod indien er langer wordt geparkeerd dan de parkeerduur die op het bord is aangegeven) met onderbord met de tekst “ma t/m zo” “10:00-14:00” en een verkeersbord E11 (einde parkeerschijfzone met verplicht gebruik van parkeerschijf) als bedoeld in bijlage I van het RVV 1990 op de Prins Hendrikstraat ter hoogte van huisnummer 315; </text:p>
              </text:list-item>
            </text:list>
            <text:p text:style-name="common-al"/>
            <text:p text:style-name="tussenkopcur"/>
            <text:p text:style-name="common-al">Tot het intrekken van de verplichte rijrichting rechtdoor uitgezonderd (brom)fietsers op de Rietdijkstraat, middels </text:p>
            <text:list text:style-name="id1-3-2-2-1-75">
              <text:list-item text:style-override="id1-3-2-2-1-75-1">
                <text:number>•</text:number>
                <text:p text:style-name="al">het verwijderen van een verkeersbord D4 (gebod tot het volgen van de rijrichting die op het bord is aangegeven, in dit geval rechtdoor) met een onderbord met daarop de tekst “uitgezonderd (en symbolen fietsers)” als bedoeld in bijlage I van het RVV 1990 ter hoogte van het kruispunt met de Prins Hendrikstraat; </text:p>
              </text:list-item>
            </text:list>
            <text:p text:style-name="common-al"/>
            <text:p text:style-name="tussenkopcur"/>
            <text:p text:style-name="common-al">Tot het intrekken van de verplichte rijrichting rechtsaf uitgezonderd (brom)fietsers op het kruispunt Prins Hendrikstraat-Rietdijkstraat, middels </text:p>
            <text:list text:style-name="id1-3-2-2-1-79">
              <text:list-item text:style-override="id1-3-2-2-1-79-1">
                <text:number>•</text:number>
                <text:p text:style-name="al">het verwijderen van een verkeersbord D5-R (gebod tot het volgen van de rijrichting die op het bord is aangegeven, in dit geval rechtsaf) met een onderbord met daarop de tekst “uitgezonderd (en symbolen (brom)fietsers)” als bedoeld in bijlage I van het RVV 1990 ter hoogte van het kruispunt met de Prins Hendrikstraat; </text:p>
                <text:p text:style-name="al"/>
              </text:list-item>
            </text:list>
            <text:p text:style-name="tussenkopcur"/>
            <text:p text:style-name="common-al">Tot het intrekken van een parkeerverbodzone op de Rietdijkstraat, middels </text:p>
            <text:list text:style-name="id1-3-2-2-1-82">
              <text:list-item text:style-override="id1-3-2-2-1-82-1">
                <text:number>•</text:number>
                <text:p text:style-name="al">het verwijderen van een verkeersbord E1-ZB (parkeerverbod zone) en een verkeersbord E1-ZE (einde parkeerverbod zone) als bedoeld in bijlage I van het RVV 1990 ter hoogte van het kruispunt met de Rietdijkstraat-Planciusstraat; </text:p>
              </text:list-item>
            </text:list>
            <text:p text:style-name="common-al"/>
            <text:p text:style-name="tussenkopcur"/>
            <text:p text:style-name="common-al">Het instellen van een geslotenverklaring voor vrachtauto’s op de Hoefslag, middels</text:p>
            <text:list text:style-name="id1-3-2-2-1-86">
              <text:list-item text:style-override="id1-3-2-2-1-86-1">
                <text:number>•</text:number>
                <text:p text:style-name="al">Het plaatsen van een verkeersbord C7 als bedoeld in bijlage I van het RVV 1990 ter hoogte van de Rietdijkstraat;</text:p>
              </text:list-item>
            </text:list>
            <text:p text:style-name="common-al"/>
            <text:p text:style-name="tussenkopcur"/>
            <text:p text:style-name="common-al">Tot het instellen van een voetgangerszone, waar fietsen en laden en lossen toegestaan is, van ma t/m zo 07:00 - 11:00 op de Rietdijkstraat, middels </text:p>
            <text:list text:style-name="id1-3-2-2-1-90">
              <text:list-item text:style-override="id1-3-2-2-1-90-1">
                <text:number>•</text:number>
                <text:p text:style-name="al">het plaatsen van een verkeersbord G7ZB (voetgangerszone) met een onderbord met daarop de tekst “fietsen toegestaan en uitgezonderd leveranciers ma t/m zo 07.00 - 11.00u)” als bedoeld in bijlage I van het RVV 1990 op de Rietdijkstraat ter hoogte van het kruispunt met de Prins Hendrikstraat; </text:p>
              </text:list-item>
              <text:list-item text:style-override="id1-3-2-2-1-90-2">
                <text:number>•</text:number>
                <text:p text:style-name="al">het plaatsen van een verkeersbord G7ZE (einde voetgangerszone) als bedoeld in bijlage I van het RVV 1990 op de Rietdijkstraat ter hoogte van het kruispunt met de Prins Hendrikstraat; </text:p>
              </text:list-item>
              <text:list-item text:style-override="id1-3-2-2-1-90-3">
                <text:number>•</text:number>
                <text:p text:style-name="al">het verwijderen van een verkeersbord G7ZB (voetgangerszone) als bedoeld in bijlage I van het RVV 1990 op de Rietdijkstraat ter hoogte van huisnummer 78; </text:p>
                <text:p text:style-name="al"/>
              </text:list-item>
              <text:list-item text:style-override="id1-3-2-2-1-90-4">
                <text:number/>
                <text:p text:style-name="al"/>
              </text:list-item>
            </text:list>
            <text:p text:style-name="tussenkopcur"/>
            <text:p text:style-name="common-al">Tot het instellen van een fysieke afsluiting als bedoeld in artikel 15 lid 2 van het Wvw 1994 op de Prins Hendrikstraat tussen de Pastoor Onderwaterhof en de Rietdijkstraat en de Rietdijkstraat ter hoogte van nummer 78 en het kruispunt met de Prins Hendrikstraat;</text:p>
            <text:p text:style-name="common-al">Tot het instellen van een gehandicaptenparkeerplaats op het Planciushof, middels</text:p>
            <text:list text:style-name="id1-3-2-2-1-94">
              <text:list-item text:style-override="id1-3-2-2-1-94-1">
                <text:number>•</text:number>
                <text:p text:style-name="al">het plaatsen van een verkeersbord E6 (gehandicaptenparkeerplaats) als bedoeld in bijlage I van het RVV 1990 op het Planciushof; </text:p>
              </text:list-item>
            </text:list>
            <text:p text:style-name="common-al">Tot het instellen van een parkeergelegenheid alleen bestemd voor auto’s op het Rietdijkhof, middels</text:p>
            <text:list text:style-name="id1-3-2-2-1-96">
              <text:list-item text:style-override="id1-3-2-2-1-96-1">
                <text:number>•</text:number>
                <text:p text:style-name="al">het plaatsen van een verkeersbord E8 (parkeergelegenheid alleen bestemd voor auto's) als bedoeld in bijlage I van het RVV 1990 op het Rietdijkhof; </text:p>
                <text:p text:style-name="al"/>
              </text:list-item>
              <text:list-item text:style-override="id1-3-2-2-1-96-2">
                <text:number/>
                <text:p text:style-name="al"/>
              </text:list-item>
            </text:list>
            <text:p text:style-name="tussenkopcur"/>
            <text:p text:style-name="common-al">Tot het instellen van een parkeerverbodzone op de Prins Hendrikstraat tussen de Harwichweg en Schoolstraat, Pastoor Onderwaterhof, Rietdijkstraat, Rietdijkhof, Hoekse Brink, Paardenstraat en Blesstraat, middels</text:p>
            <text:list text:style-name="id1-3-2-2-1-99">
              <text:list-item text:style-override="id1-3-2-2-1-99-1">
                <text:number>•</text:number>
                <text:p text:style-name="al">het plaatsen van vijf verkeersborden E1-ZB (parkeerverbod) en zes verkeersborden E1-ZE (einde parkeerverbodzone) als bedoeld in bijlage I van het Reglement Verkeersregels en Verkeerstekens 1990 op de Prins Hendrikstraat en Rietdijkstraat;</text:p>
                <text:p text:style-name="al"/>
              </text:list-item>
            </text:list>
            <text:p text:style-name="tussenkopcur"/>
            <text:p text:style-name="common-al">Tot het instellen van de gelegenheid voor laden en lossen op de Prins Hendrikstraat, middels</text:p>
            <text:list text:style-name="id1-3-2-2-1-102">
              <text:list-item text:style-override="id1-3-2-2-1-102-1">
                <text:number>•</text:number>
                <text:p text:style-name="al">het plaatsen van een verkeersbord E7 (parkeergelegenheid voor het onmiddellijk laden en lossen</text:p>
                <text:p text:style-name="al">van goederen) met een onderbord met daarop de tekst “ma t/m zo 07.00 - 11.00u” als bedoeld in bijlage I van het RVV 1990, op de Prins Hendrikstraat ter hoogte van 238;</text:p>
                <text:p text:style-name="al"/>
              </text:list-item>
              <text:list-item text:style-override="id1-3-2-2-1-102-2">
                <text:number/>
                <text:p text:style-name="al"/>
              </text:list-item>
            </text:list>
            <text:p text:style-name="tussenkopcur"/>
            <text:p text:style-name="common-al">Tot het instellen van drie gehandicapten parkeerplaatsen waarvan twee gehandicapten parkeerplaatsen op kenteken op het Rietdijkhof;</text:p>
            <text:p text:style-name="common-al"/>
            <text:list text:style-name="id1-3-2-2-1-106">
              <text:list-item text:style-override="id1-3-2-2-1-106-1">
                <text:number>•</text:number>
                <text:p text:style-name="al">het plaatsen van een verkeersbord E6 (gehandicaptenparkeerplaats) als bedoeld in bijlage I van het RVV 1990, op het Rietdijkhof;</text:p>
              </text:list-item>
              <text:list-item text:style-override="id1-3-2-2-1-106-2">
                <text:number>•</text:number>
                <text:p text:style-name="al">het plaatsen van een verkeersbord E6 (gehandicaptenparkeerplaats) en onderbord met kenteken als bedoeld in bijlage I van het RVV 1990, op het Rietdijkhof;</text:p>
              </text:list-item>
              <text:list-item text:style-override="id1-3-2-2-1-106-3">
                <text:number>•</text:number>
                <text:p text:style-name="al">het plaatsen van een verkeersbord E6 (gehandicaptenparkeerplaats) en onderbord met kenteken als bedoeld in bijlage I van het RVV 1990, op het Rietdijkhof;</text:p>
                <text:p text:style-name="al"/>
              </text:list-item>
              <text:list-item text:style-override="id1-3-2-2-1-106-4">
                <text:number/>
                <text:p text:style-name="al"/>
              </text:list-item>
            </text:list>
            <text:p text:style-name="tussenkopcur"/>
            <text:p text:style-name="common-al">Tot het instellen van de gelegenheid voor laden en lossen op het Pastoor Onderwaterhof, middels</text:p>
            <text:list text:style-name="id1-3-2-2-1-109">
              <text:list-item text:style-override="id1-3-2-2-1-109-1">
                <text:number>•</text:number>
                <text:p text:style-name="al">het plaatsen van een verkeersbord E7 (parkeergelegenheid voor het onmiddellijk laden en lossen</text:p>
                <text:p text:style-name="al">van goederen) met een onderbord met daarop de tekst “ma t/m zo 07.00 - 11.00u” als bedoeld in bijlage I van het RVV 1990, op het Pastoor Onderwaterhof ter hoogte van huisnummer 18;</text:p>
              </text:list-item>
            </text:list>
            <text:p text:style-name="common-al"/>
            <text:p text:style-name="tussenkopcur"/>
            <text:p text:style-name="common-al">Tot het instellen van de gelegenheid voor laden en lossen op de Hoekse Brink, middels</text:p>
            <text:list text:style-name="id1-3-2-2-1-113">
              <text:list-item text:style-override="id1-3-2-2-1-113-1">
                <text:number>•</text:number>
                <text:p text:style-name="al">het plaatsen van een verkeersbord E7 (parkeergelegenheid voor het onmiddellijk laden en lossen</text:p>
                <text:p text:style-name="al">van goederen) met een onderbord met daarop de tekst “ma t/m zo 07.00 - 11.00u” als bedoeld in bijlage I van het RVV 1990, op de Hoekse Brink;</text:p>
              </text:list-item>
            </text:list>
            <text:p text:style-name="common-al"/>
            <text:p text:style-name="tussenkopcur"/>
            <text:p text:style-name="common-al">Tot het instellen van twee gehandicapten parkeerplaatsen op de Hoekse Brink, middels</text:p>
            <text:p text:style-name="common-al"/>
            <text:list text:style-name="id1-3-2-2-1-118">
              <text:list-item text:style-override="id1-3-2-2-1-118-1">
                <text:number>•</text:number>
                <text:p text:style-name="al">het plaatsen van een verkeersbord E6 (gehandicaptenparkeerplaats) met onderbord met twee schuine pijlen als bedoeld in bijlage I van het RVV 1990, op de Hoekse Brink;</text:p>
              </text:list-item>
            </text:list>
            <text:p text:style-name="common-al"/>
            <text:p text:style-name="tussenkopcur"/>
            <text:p text:style-name="common-al">Tot het instellen van een verplichte rijrichting rechtdoor uitgezonderd fietsers op de Rietdijkstraat, vanuit het noordoosten, ter hoogte met het kruispunt met de Prins Hendrikstraat, middels </text:p>
            <text:p text:style-name="common-al"/>
            <text:list text:style-name="id1-3-2-2-1-123">
              <text:list-item text:style-override="id1-3-2-2-1-123-1">
                <text:number>•</text:number>
                <text:p text:style-name="al">het plaatsen van een verkeersbord D4 (gebod tot het volgen van de rijrichting die op het bord is aangegeven, in dit geval rechtdoor) met onderbord met de tekst “uitgezonderd fietsers” als bedoeld in bijlage I van het RVV 1990, op de Rietdijkstraat, vanuit het noordoosten, ter hoogte met het kruispunt met de Prins Hendrikstraat;</text:p>
              </text:list-item>
            </text:list>
            <text:p text:style-name="common-al"/>
            <text:p text:style-name="tussenkopcur"/>
            <text:p text:style-name="common-al">Tot het instellen van een verplichte rijrichting rechtdoor en rechtsaf uitgezonderd fietsers op de Prins Hendrikstraat ter hoogte met het kruispunt met de Rietdijkstraat, middels </text:p>
            <text:p text:style-name="common-al"/>
            <text:list text:style-name="id1-3-2-2-1-128">
              <text:list-item text:style-override="id1-3-2-2-1-128-1">
                <text:number>•</text:number>
                <text:p text:style-name="al">het plaatsen van een verkeersbord D6-R (gebod tot het volgen van de rijrichting die op het bord is aangegeven, in dit geval rechtdoor en rechtsaf) met onderbord met de tekst “uitgezonderd fietsers” als bedoeld in bijlage I van het RVV 1990, op de Prins Hendrikstraat ter hoogte met het kruispunt met de Rietdijkstraat;</text:p>
              </text:list-item>
            </text:list>
            <text:p text:style-name="common-al"/>
            <text:p text:style-name="tussenkopcur"/>
            <text:p text:style-name="common-al">Tot het instellen van een verplichte rijrichting rechtsaf uitgezonderd fietsers op de op de Rietdijkstraat, vanuit het zuidwesten, ter hoogte met het kruispunt met de Prins Hendrikstraat, middels </text:p>
            <text:p text:style-name="common-al"/>
            <text:list text:style-name="id1-3-2-2-1-133">
              <text:list-item text:style-override="id1-3-2-2-1-133-1">
                <text:number>•</text:number>
                <text:p text:style-name="al">het plaatsen van een verkeersbord D5-R (gebod tot het volgen van de rijrichting die op het bord is aangegeven, in dit geval rechtsaf) met onderbord met de tekst “uitgezonderd fietsers” als bedoeld in bijlage I van het RVV 1990, op de Rietdijkstraat, vanuit het zuidwesten, ter hoogte met het kruispunt met de Prins Hendrikstraat;</text:p>
              </text:list-item>
            </text:list>
            <text:p text:style-name="common-al"/>
            <text:p text:style-name="tussenkopcur"/>
            <text:p text:style-name="common-al">Te bepalen dat de verkeersmaatregelen worden uitgevoerd conform bijgevoegd bordenplan.</text:p>
            <text:p text:style-name="common-al"/>
            <text:p text:style-name="common-al">De directeur van Cluster Stadsbeheer wordt belast met de uitvoering van dit besluit.</text:p>
            <text:p text:style-name="common-al">Dit besluit wordt zowel in het Gemeenteblad als op de voor de gemeente gebruikelijke wijze gepubliceerd.</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Rotterdam, 10 augustus 2026</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0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0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0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en intrekken diverse verkeersmaatregelen - Dorpscentrum te Hoek van Hollan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AS25/04926 - 25/0011544</meta:user-defined>
    <meta:user-defined meta:name="OVERHEIDop.verkeersbordcode">C2</meta:user-defined>
    <meta:user-defined meta:name="OVERHEIDop.verkeersbordcode">C3</meta:user-defined>
    <meta:user-defined meta:name="OVERHEIDop.verkeersbordcode">C7</meta:user-defined>
    <meta:user-defined meta:name="OVERHEIDop.verkeersbordcode">D4</meta:user-defined>
    <meta:user-defined meta:name="OVERHEIDop.verkeersbordcode">D5</meta:user-defined>
    <meta:user-defined meta:name="OVERHEIDop.verkeersbordcode">D6</meta:user-defined>
    <meta:user-defined meta:name="OVERHEIDop.verkeersbordcode">E1</meta:user-defined>
    <meta:user-defined meta:name="OVERHEIDop.verkeersbordcode">E6</meta:user-defined>
    <meta:user-defined meta:name="OVERHEIDop.verkeersbordcode">E7</meta:user-defined>
    <meta:user-defined meta:name="OVERHEIDop.verkeersbordcode">E8</meta:user-defined>
    <meta:user-defined meta:name="OVERHEIDop.verkeersbordcode">E10</meta:user-defined>
    <meta:user-defined meta:name="OVERHEIDop.verkeersbordcode">E11</meta:user-defined>
    <meta:user-defined meta:name="OVERHEIDop.verkeersbordcode">G7</meta:user-defined>
    <meta:user-defined meta:name="OVERHEIDop.verkeersbordcode">L2</meta:user-defined>
    <dc:language>nl</dc:language>
    <meta:user-defined meta:name="OVERHEIDop.locatietype/OVERHEIDop.gebiedsmarkering">Vlak</meta:user-defined>
    <meta:user-defined meta:name="DC.title">Verkeersbesluit instellen en intrekken diverse verkeersmaatregelen Dorpscentrum te Hoek van Holland</meta:user-defined>
    <meta:user-defined meta:name="DCTERMS.W3CDTF/DCTERMS.available">2026-08-25</meta:user-defined>
    <meta:user-defined meta:name="OVERHEIDop.externeBijlage">Situatietekening|exb-2026-29982</meta:user-defined>
    <meta:user-defined meta:name="DCTERMS.W3CDTF/OVERHEIDop.jaargang">2026</meta:user-defined>
    <meta:user-defined meta:name="OVERHEIDop.publicationIssue">400507</meta:user-defined>
    <meta:user-defined meta:name="OVERHEIDop.GmbID/DC.identifier">gmb-2026-400507</meta:user-defined>
    <meta:user-defined meta:name="OVERHEIDop.versieInformatie"/>
  </office:meta>
</office:document-meta>
</file>