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Zomer in Haven van 21 augustus 2026 t/m 6 september 2926 - Havenkom (Almere Haven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005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13 mei 2026</text:p>
            <text:p text:style-name="common-al">
            <text:span text:style-name="nadrukvet">Omschrijving:</text:span> Zomer in Haven van 21 augustus 2026 t/m 6 september 2926</text:p>
            <text:p text:style-name="common-al">
            <text:span text:style-name="nadrukvet">Locatie:</text:span> Havenkom (Almere Haven)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1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05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Zomer in Haven van 21 augustus 2026 t/m 6 september 2926 - Havenkom (Almere Haven)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01</meta:user-defined>
    <meta:user-defined meta:name="OVERHEIDop.GmbID/DC.identifier">gmb-2026-400501</meta:user-defined>
    <meta:user-defined meta:name="OVERHEIDop.versieInformatie"/>
  </office:meta>
</office:document-meta>
</file>