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aliseren twee parkeerplaatsen voor het opladen van elektrische voertuigen tegenover Hambeukerboord 85</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De provincie Noord-Brabant en Limburg willen elektrisch rijden bevorderen en vormen samen de NAL regio Zuid. Beide provincies hebben (o.a.) namens de gemeente Heerlen een contract met Vattenfall afgesloten voor plaatsing en exploitatie van slimme laadinfrastructuur. De gemeente Heerlen is via de provincie een concessieovereenkomst aangegaan met Vattenfall voor het verlenen van openbare laaddiensten. Hiermee wordt invulling geven aan de doelstellingen en vereisten zoals opgenomen in de Nationaal Agenda Laadinfrastructuur (NAL). In dat kader is er een plankaart opgesteld waarin een (groot) aantal locaties in de gemeente Heerlen zijn aangewezen, waar op basis van de geprognotiseerde behoefte, een laadpaal kan worden geplaatst. Deze laadlocaties zijn vastgesteld aan de hand van toekomstprognoses per wijk, de plaatsingscriteria zoals afgestemd met de provincies en deelnemende gemeenten en lokale kennis vanuit gemeente Heerlen. Daarnaast kon eenieder via een interactieve kaart op de website van de gemeente Heerlen reageren op de door de gemeente voorgestelde nieuwe locaties. De gemeente Heerlen heeft hierover gecommuniceerd via haar website, social media en persberichten. De ontvangen reacties zijn meegewogen in de uiteindelijke keuze voor de nieuwe locaties.</text:p>
            <text:p text:style-name="common-al">In het Programma Ruimtelijke Ontwikkeling heeft de gemeente Heerlen aangegeven een vitale, duurzame en leefbare stad te willen zijn, en te streven naar een gezonde, duurzame leefomgeving. Een van de activiteiten die zij onderneemt om dit te realiseren, is het stimuleren van de uitrol van elektrisch rijden.</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 en de belangen/gevolgen als bedoeld in de Wet Milieubeheer.</text:p>
            <text:p text:style-name="common-al"/>
            <text:p text:style-name="common-al">Is het gewenst om</text:p>
            <text:p text:style-name="common-al">op de Hambeukerboord(ter hoogte van huisnummer 85) een laadpaal te plaatsen en hierbij twee parkeerplaatsen te reserveren voor het laden van elektrische auto’s waarbij de tweede parkeerplaats pas wordt gerealiseerd als het gebruik bij de betreffende laadpaal binnen 3 jaar hoger is dan 3500 kWh op jaarbasis. Dit zoals is aangegeven op de, bij dit besluit behorende, tekening.</text:p>
            <text:p text:style-name="common-al"/>
            <text:p text:style-name="common-al">Motivering</text:p>
            <text:p text:style-name="common-al">Elektrische en hybride auto’s dragen bij aan schone lucht en minder geluidsoverlast. Het aantal elektrische en hybride auto’s groeit, evenals de behoefte aan openbare laadpalen. Door het aantal laadpalen dat voor iedereen toegankelijk is te vergroten, wordt bijgedragen aan het stimuleren van elektrisch rijden.</text:p>
            <text:p text:style-name="common-al">In eerdere verkeersbesluit waren de gereserveerde parkeerplaatsen voorzien bij een laadpaal op de Hambeukerboord ter hoogte van huisnummer 82A. Achteraf is geconstateerd dat deze locatie praktisch niet mogelijk is omdat op termijn op de oorspronkelijke locatie een uitrit is voorzien van een nieuw bouwplan.</text:p>
            <text:p text:style-name="common-al"/>
            <text:p text:style-name="common-al">Belangenafweging</text:p>
            <text:p text:style-name="common-al">De gemeentelijke belangen om E-laadpalen te faciliteren c.q. het milieubelang en het belang van de aanvrager om deel te kunnen nemen aan het E-verkeer wegen zwaarder dan de belangen van overige belanghebbenden. </text:p>
            <text:p text:style-name="common-al">Door het treffen van de maatregel neemt het aantal parkeerplaatsen beperkt af. Het belang van het ontwikkelen van een netwerk voor elektrisch rijden prevaleert boven het geringe verlies aan parkeergelegenheid. Bovendien parkeerde de elektrische rijder vaak voorheen ook in de buurt waardoor het verlies aan parkeerruimte minder groot is dan het in eerste instantie lijkt.</text:p>
            <text:p text:style-name="common-al"/>
            <text:p text:style-name="common-al">Gehoord/Overleg</text:p>
            <text:p text:style-name="common-al">Ingevolge artikel 24 van het BABW is vooraf overleg gepleegd met de politie. De in dit besluit genoemde straat is in beheer bij de gemeente Heerlen.</text:p>
            <text:p text:style-name="common-al"/>
            <text:p text:style-name="common-al">Besluit:</text:p>
            <text:p text:style-name="common-al">1. Door plaatsing van bord E08c (Parkeergelegenheid alleen bestemd voor het opladen van elektrische voertuigen) van bijlage 1 van het Reglement Verkeersregels en Verkeerstekens 1990 met onderbord OB504 (pijl naar linksonder en pijl naar rechtsonder) twee parkeerplaatsen te reserveren voor elektrisch laden (waarbij de tweede parkeerplaats pas wordt gereserveerd als binnen drie jaar het verbruik bij de betreffende laadpaal groter is dan 3500 kWh op jaarbasis) op de Hambeukerboord tegenover huisnummer 85. Dit zoals is aangegeven op de, bij dit besluit behorende, tekening.</text:p>
            <text:p text:style-name="common-al"/>
            <text:p text:style-name="common-al">2. Het besluit met betrekking tot het reserveren van twee parkeerplaatsen uitsluitend voor elektrisch laden in de Hambeukerboord ter hoogte van huisnummer 82A zoals vermeld in het verkeersbesluit “Realiseren van diverse parkeerplaatsen voor het opladen van elektrische voertuigen” gepubliceerd op 11 mei 2026 in het gemeenteblad onder nr. 219106, wordt hierbij ingetrokken.</text:p>
            <text:p text:style-name="common-al"/>
            <text:p text:style-name="common-al">Heerlen, 21 augustus 2026</text:p>
            <text:p text:style-name="common-al"/>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 </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p text:style-name="common-al">
            <text:span text:style-name="nadrukvet">Een bezwaarschrift moet u indienen binnen 6 weken na de datum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common-al">
            <text:span text:style-name="nadrukvet">Bijlagen:</text:span>
          </text:p>
            <text:p text:style-name="last-al">
            <text:span text:style-name="nadrukvet">Tekening: Aanleggen 2 E-laadplaatsen t.o. Hambeukerboord 85, dd. 10-08-2026</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49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9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9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len - E-laadplaats Hambeukerboord 85  - Hambeukerboord 85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Heerlen 2026</meta:user-defined>
    <meta:user-defined meta:name="OVERHEIDop.verkeersbordcode">E8c</meta:user-defined>
    <dc:language>nl</dc:language>
    <meta:user-defined meta:name="OVERHEIDop.locatietype/OVERHEIDop.gebiedsmarkering">Punt</meta:user-defined>
    <meta:user-defined meta:name="DC.title">Realiseren twee parkeerplaatsen voor het opladen van elektrische voertuigen tegenover Hambeukerboord 85</meta:user-defined>
    <meta:user-defined meta:name="DCTERMS.W3CDTF/DCTERMS.available">2026-08-25</meta:user-defined>
    <meta:user-defined meta:name="OVERHEIDop.externeBijlage">E-laadplaats Hambeukerboord 85 |exb-2026-29980</meta:user-defined>
    <meta:user-defined meta:name="DCTERMS.W3CDTF/OVERHEIDop.jaargang">2026</meta:user-defined>
    <meta:user-defined meta:name="OVERHEIDop.publicationIssue">400495</meta:user-defined>
    <meta:user-defined meta:name="OVERHEIDop.GmbID/DC.identifier">gmb-2026-400495</meta:user-defined>
    <meta:user-defined meta:name="OVERHEIDop.versieInformatie"/>
  </office:meta>
</office:document-meta>
</file>