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1142145i1beaf9b0-1101-4cb9-b631-edf8522b69d3.png" manifest:media-type="image/png"/>
  <manifest:file-entry manifest:full-path="Pictures/Schermafbeelding2026-08-21142219i0f22ccff-bb93-4a4e-9da9-d0c91146dac2.png" manifest:media-type="image/png"/>
  <manifest:file-entry manifest:full-path="Pictures/Schermafbeelding2026-08-21142252i909df609-0ed2-40e1-9d78-8e01bd911f3f.png" manifest:media-type="image/png"/>
  <manifest:file-entry manifest:full-path="Pictures/Schermafbeelding2026-08-21142317idc82c392-e423-4198-9eb4-2b6439b54303.png" manifest:media-type="image/png"/>
  <manifest:file-entry manifest:full-path="Pictures/Schermafbeelding2026-08-21142347ib55282e3-71a3-4769-9019-3d32798f3a68.png" manifest:media-type="image/png"/>
  <manifest:file-entry manifest:full-path="Pictures/Schermafbeelding2026-08-21142423i769fb499-ad57-4b6c-84d6-e7da868a2d1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9-8">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bullet text:bullet-char="–" text:level="1">
        <style:list-level-properties text:min-label-width="10mm"/>
      </text:list-level-style-bullet>
    </text:list-style>
    <text:list-style style:name="id1-3-2-2-5-3-3-1">
      <text:list-level-style-bullet text:bullet-char="–" text:level="1">
        <style:list-level-properties text:min-label-width="10mm"/>
      </text:list-level-style-bullet>
    </text:list-style>
    <text:list-style style:name="id1-3-2-2-5-3-3-2">
      <text:list-level-style-bullet text:bullet-char="–" text:level="1">
        <style:list-level-properties text:min-label-width="10mm"/>
      </text:list-level-style-bullet>
    </text:list-style>
    <text:list-style style:name="id1-3-2-2-5-3-3-3">
      <text:list-level-style-bullet text:bullet-char="–" text:level="1">
        <style:list-level-properties text:min-label-width="10mm"/>
      </text:list-level-style-bullet>
    </text:list-style>
    <text:list-style style:name="id1-3-2-2-5-3-3-4">
      <text:list-level-style-bullet text:bullet-char="–" text:level="1">
        <style:list-level-properties text:min-label-width="10mm"/>
      </text:list-level-style-bullet>
    </text:list-style>
    <text:list-style style:name="id1-3-2-2-5-3-3-5">
      <text:list-level-style-bullet text:bullet-char="–" text:level="1">
        <style:list-level-properties text:min-label-width="10mm"/>
      </text:list-level-style-bullet>
    </text:list-style>
    <text:list-style style:name="id1-3-2-2-5-3-3-6">
      <text:list-level-style-bullet text:bullet-char="–" text:level="1">
        <style:list-level-properties text:min-label-width="10mm"/>
      </text:list-level-style-bullet>
    </text:list-style>
    <text:list-style style:name="id1-3-2-2-5-3-3-7">
      <text:list-level-style-bullet text:bullet-char="–" text:level="1">
        <style:list-level-properties text:min-label-width="10mm"/>
      </text:list-level-style-bullet>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bullet style:num-suffix="" text:bullet-char="​" text:level="1">
        <style:list-level-properties text:min-label-width="10mm"/>
      </text:list-level-style-bullet>
    </text:list-style>
    <text:list-style style:name="id1-3-2-2-6-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7-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7-3-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8">
      <text:list-level-style-bullet style:num-suffix="" text:bullet-char="​" text:level="1">
        <style:list-level-properties text:min-label-width="10mm"/>
      </text:list-level-style-bullet>
    </text:list-style>
    <text:list-style style:name="id1-3-2-2-6-9">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10">
      <text:list-level-style-bullet style:num-suffix="" text:bullet-char="​" text:level="1">
        <style:list-level-properties text:min-label-width="10mm"/>
      </text:list-level-style-bullet>
    </text:list-style>
    <text:list-style style:name="id1-3-2-2-6-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11">
      <text:list-level-style-bullet style:num-suffix="" text:bullet-char="​" text:level="1">
        <style:list-level-properties text:min-label-width="10mm"/>
      </text:list-level-style-bullet>
    </text:list-style>
    <text:list-style style:name="id1-3-2-2-6-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1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13">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14">
      <text:list-level-style-bullet style:num-suffix="" text:bullet-char="​" text:level="1">
        <style:list-level-properties text:min-label-width="10mm"/>
      </text:list-level-style-bullet>
    </text:list-style>
    <text:list-style style:name="id1-3-2-2-6-15">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16">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17">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18">
      <text:list-level-style-bullet style:num-suffix="" text:bullet-char="​" text:level="1">
        <style:list-level-properties text:min-label-width="10mm"/>
      </text:list-level-style-bullet>
    </text:list-style>
    <text:list-style style:name="id1-3-2-2-6-19">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20">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8-9">
      <text:list-level-style-bullet text:bullet-char="•" text:level="1">
        <style:list-level-properties text:min-label-width="10mm"/>
      </text:list-level-style-bullet>
    </text:list-style>
    <text:list-style style:name="id1-3-2-2-8-9-1">
      <text:list-level-style-bullet text:bullet-char="•" text:level="1">
        <style:list-level-properties text:min-label-width="10mm"/>
      </text:list-level-style-bullet>
    </text:list-style>
    <text:list-style style:name="id1-3-2-2-8-9-2">
      <text:list-level-style-bullet text:bullet-char="•" text:level="1">
        <style:list-level-properties text:min-label-width="10mm"/>
      </text:list-level-style-bullet>
    </text:list-style>
    <text:list-style style:name="id1-3-2-2-8-9-3">
      <text:list-level-style-bullet text:bullet-char="•" text:level="1">
        <style:list-level-properties text:min-label-width="10mm"/>
      </text:list-level-style-bullet>
    </text:list-style>
    <text:list-style style:name="id1-3-2-2-8-15">
      <text:list-level-style-bullet text:bullet-char="•" text:level="1">
        <style:list-level-properties text:min-label-width="10mm"/>
      </text:list-level-style-bullet>
    </text:list-style>
    <text:list-style style:name="id1-3-2-2-8-15-1">
      <text:list-level-style-bullet text:bullet-char="•" text:level="1">
        <style:list-level-properties text:min-label-width="10mm"/>
      </text:list-level-style-bullet>
    </text:list-style>
    <text:list-style style:name="id1-3-2-2-8-15-2">
      <text:list-level-style-bullet text:bullet-char="•" text:level="1">
        <style:list-level-properties text:min-label-width="10mm"/>
      </text:list-level-style-bullet>
    </text:list-style>
    <text:list-style style:name="id1-3-2-2-8-21">
      <text:list-level-style-bullet text:bullet-char="•" text:level="1">
        <style:list-level-properties text:min-label-width="10mm"/>
      </text:list-level-style-bullet>
    </text:list-style>
    <text:list-style style:name="id1-3-2-2-8-21-1">
      <text:list-level-style-bullet text:bullet-char="•" text:level="1">
        <style:list-level-properties text:min-label-width="10mm"/>
      </text:list-level-style-bullet>
    </text:list-style>
    <text:list-style style:name="id1-3-2-2-8-21-2">
      <text:list-level-style-bullet text:bullet-char="•" text:level="1">
        <style:list-level-properties text:min-label-width="10mm"/>
      </text:list-level-style-bullet>
    </text:list-style>
    <text:list-style style:name="id1-3-2-2-8-27">
      <text:list-level-style-bullet text:bullet-char="•" text:level="1">
        <style:list-level-properties text:min-label-width="10mm"/>
      </text:list-level-style-bullet>
    </text:list-style>
    <text:list-style style:name="id1-3-2-2-8-27-1">
      <text:list-level-style-bullet text:bullet-char="•" text:level="1">
        <style:list-level-properties text:min-label-width="10mm"/>
      </text:list-level-style-bullet>
    </text:list-style>
    <text:list-style style:name="id1-3-2-2-8-27-2">
      <text:list-level-style-bullet text:bullet-char="•" text:level="1">
        <style:list-level-properties text:min-label-width="10mm"/>
      </text:list-level-style-bullet>
    </text:list-style>
    <text:list-style style:name="id1-3-2-2-8-27-3">
      <text:list-level-style-bullet text:bullet-char="•" text:level="1">
        <style:list-level-properties text:min-label-width="10mm"/>
      </text:list-level-style-bullet>
    </text:list-style>
    <text:list-style style:name="id1-3-2-2-8-27-4">
      <text:list-level-style-bullet text:bullet-char="•" text:level="1">
        <style:list-level-properties text:min-label-width="10mm"/>
      </text:list-level-style-bullet>
    </text:list-style>
    <text:list-style style:name="id1-3-2-2-8-27-5">
      <text:list-level-style-bullet text:bullet-char="•" text:level="1">
        <style:list-level-properties text:min-label-width="10mm"/>
      </text:list-level-style-bullet>
    </text:list-style>
    <text:list-style style:name="id1-3-2-2-8-46">
      <text:list-level-style-bullet text:bullet-char="•" text:level="1">
        <style:list-level-properties text:min-label-width="10mm"/>
      </text:list-level-style-bullet>
    </text:list-style>
    <text:list-style style:name="id1-3-2-2-8-46-1">
      <text:list-level-style-bullet text:bullet-char="•" text:level="1">
        <style:list-level-properties text:min-label-width="10mm"/>
      </text:list-level-style-bullet>
    </text:list-style>
    <text:list-style style:name="id1-3-2-2-8-46-2">
      <text:list-level-style-bullet text:bullet-char="•" text:level="1">
        <style:list-level-properties text:min-label-width="10mm"/>
      </text:list-level-style-bullet>
    </text:list-style>
    <text:list-style style:name="id1-3-2-2-8-46-3">
      <text:list-level-style-bullet text:bullet-char="•" text:level="1">
        <style:list-level-properties text:min-label-width="10mm"/>
      </text:list-level-style-bullet>
    </text:list-style>
    <text:list-style style:name="id1-3-2-2-8-46-4">
      <text:list-level-style-bullet text:bullet-char="•" text:level="1">
        <style:list-level-properties text:min-label-width="10mm"/>
      </text:list-level-style-bullet>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leidsregels Prioritering aanvraag netaansluiting bouwprojecten gemeente Zwolle 2026</text:p>
      <text:section text:name="regeling_id1-3-2" text:style-name="regeling">
        <text:section text:name="aanhef_id1-3-2-1" text:style-name="aanhef">
          <text:section text:name="preambule_id1-3-2-1-1" text:style-name="preambule">
            <text:p text:style-name="al">Het college van burgemeester en wethouders van de gemeente Zwolle;</text:p>
            <text:p text:style-name="al"/>
            <text:p text:style-name="al">Toelichting: </text:p>
            <text:p text:style-name="al">Deze beleidsregels betreffen een werkwijze voor het eerder aanvragen van netcapaciteit in het planproces van woningbouwprojecten. Deze beleidsregels zijn gebaseerd op modelbeleidsregels vanuit de Vereniging Nederlandse Gemeenten (VNG).</text:p>
            <text:p text:style-name="al"/>
            <text:p text:style-name="al">
            <text:span text:style-name="nadrukvet">Gelet op:</text:span>
          </text:p>
            <text:list text:style-name="id1-3-2-1-1-7">
              <text:list-item text:style-override="id1-3-2-1-1-7-1">
                <text:number>•</text:number>
                <text:p text:style-name="al">Artikel 4:81, eerste lid van de Algemene wet bestuursrecht;</text:p>
              </text:list-item>
              <text:list-item text:style-override="id1-3-2-1-1-7-2">
                <text:number>•</text:number>
                <text:p text:style-name="al">De artikelen 7.21 tot en met 7.23 van de Systeemcode Elektriciteit 2026 (Staatscourant 2026, nr. 4089, 20 februari 2026);</text:p>
              </text:list-item>
              <text:list-item text:style-override="id1-3-2-1-1-7-3">
                <text:number>•</text:number>
                <text:p text:style-name="al">Artikel 160, eerste lid, aanhef en onderdeel d van de Gemeentewet;</text:p>
              </text:list-item>
              <text:list-item text:style-override="id1-3-2-1-1-7-4">
                <text:number>•</text:number>
                <text:p text:style-name="al">Artikel 14 van Boek 3 van het Burgerlijk Wetboek;</text:p>
              </text:list-item>
            </text:list>
            <text:p text:style-name="al">
            <text:span text:style-name="nadrukvet">Overwegende dat:</text:span>
          </text:p>
            <text:list text:style-name="id1-3-2-1-1-9">
              <text:list-item text:style-override="id1-3-2-1-1-9-1">
                <text:number>•</text:number>
                <text:p text:style-name="al">per 1 januari 2026 het door de Autoriteit Consument en Markt (ACM) vastgestelde prioriteringskader voor de verdeling van schaarse transportcapaciteit in werking is getreden;</text:p>
              </text:list-item>
              <text:list-item text:style-override="id1-3-2-1-1-9-2">
                <text:number>•</text:number>
                <text:p text:style-name="al">het prioriteringskader bepaalt op welke wijze een Netbeheerder schaarse transportcapaciteit op het elektriciteitsnet moet verdelen;</text:p>
              </text:list-item>
              <text:list-item text:style-override="id1-3-2-1-1-9-3">
                <text:number>•</text:number>
                <text:p text:style-name="al">vanaf 1 oktober 2026 de werkwijze 'Eerder aanvragen in het planproces' geldt, op basis waarvan de gemeente transportcapaciteit en prioriteit aanvraagt bij de Netbeheerder voor woningbouwprojecten;</text:p>
              </text:list-item>
              <text:list-item text:style-override="id1-3-2-1-1-9-4">
                <text:number>•</text:number>
                <text:p text:style-name="al">deze werkwijze het mogelijk maakt om meerdere woningbouwprojecten in één keer tot maximaal tien jaar vóór oplevering aan te melden voor transportcapaciteit; </text:p>
              </text:list-item>
              <text:list-item text:style-override="id1-3-2-1-1-9-5">
                <text:number>•</text:number>
                <text:p text:style-name="al">een aanmelding op basis van deze werkwijze ertoe kan leiden dat een woningbouwproject wordt geplaatst op de wachtlijst voor beschikbare Transportcapaciteit;</text:p>
              </text:list-item>
              <text:list-item text:style-override="id1-3-2-1-1-9-6">
                <text:number>•</text:number>
                <text:p text:style-name="al">het noodzakelijk is om transparante, objectieve en niet-discriminatoire criteria vast te stellen op basis waarvan de bij de Gemeente ingediende aanvragen kunnen worden beoordeeld en geprioriteerd; </text:p>
              </text:list-item>
              <text:list-item text:style-override="id1-3-2-1-1-9-7">
                <text:number>•</text:number>
                <text:p text:style-name="al">deze beleidsregels regelen op welke wijze de Gemeente alle ingediende aanvragen voor transportcapaciteit en prioritering beoordeelt en rangschikt, waarna zij in één keer alle aanvragen indient;</text:p>
              </text:list-item>
              <text:list-item text:style-override="id1-3-2-1-1-9-8">
                <text:number>•</text:number>
                <text:p text:style-name="al">de Gemeente als aanvrager van prioriteit en transportcapaciteit gebonden is aan de beginselen van behoorlijk bestuur, ook bij privaatrechtelijk handelen;</text:p>
              </text:list-item>
            </text:list>
            <text:p text:style-name="al">
            <text:span text:style-name="nadrukvet">Besluit vast te stellen:</text:span>
          </text:p>
            <text:p text:style-name="al">Beleidsregels Prioritering aanvraag netaansluiting bouwprojecten gemeente Zwolle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Definities</text:p>
            <text:p text:style-name="al">In deze beleidsregels wordt verstaan onder:</text:p>
            <text:p text:style-name="al">
            <text:span text:style-name="nadrukvet">Awb</text:span>: Algemene wet bestuursrecht;</text:p>
            <text:p text:style-name="al">
            <text:span text:style-name="nadrukvet">Bestuursverklaring</text:span>: door of namens het College afgegeven verklaring als bedoeld in artikel 7.21, derde en vierde lid van de Systeemcode Elektriciteit 2026;</text:p>
            <text:p text:style-name="al">
            <text:span text:style-name="nadrukvet">Civielrechtelijke overeenkomst</text:span>: koopovereenkomst, anterieure overeenkomst, erfpachtovereenkomst, intentieovereenkomst of ieder andere overeenkomst zoals bedoeld in de toelichting bij Bijlage 3, Tabel 4 van Systeemcode Elektriciteit 2026 waaruit blijkt dat het Project binnen een bepaalde tijd start;</text:p>
            <text:p text:style-name="al">
            <text:span text:style-name="nadrukvet">College</text:span>: college van burgemeester en wethouders van de gemeente Zwolle;</text:p>
            <text:p text:style-name="al">
            <text:span text:style-name="nadrukvet">Congestiegebied</text:span>: gebied binnen de gemeente waarvoor de Netbeheerder heeft vastgesteld dat de Transportcapaciteit op het elektriciteitsnet ontoereikend is als bedoeld in artikel 7.18 van de Systeemcode Elektriciteit 2026; </text:p>
            <text:p text:style-name="al">
            <text:span text:style-name="nadrukvet">Gemeente</text:span>: de gemeente Zwolle;</text:p>
            <text:p text:style-name="al">
            <text:span text:style-name="nadrukvet">Inspanningsverplichting</text:span>: verplichting van de Gemeente zich naar beste vermogen in te spannen om Transportcapaciteit te verkrijgen, zonder dat de Gemeente de beschikbaarheid van Transportcapaciteit garandeert;</text:p>
            <text:p text:style-name="al">
            <text:span text:style-name="nadrukvet">Jaarschijf</text:span>: het kalenderjaar waarin het bouwproject start, gelegen tussen januari 2027 en 31 december 2036, op basis waarvan de Gemeente de Volgordelijst per jaar opmaakt ten behoeve van het eerder aanvragen van Transportcapaciteit en prioritering; </text:p>
            <text:p text:style-name="al">
            <text:span text:style-name="nadrukvet">Netbeheerder</text:span>: distributiesysteembeheerder als bedoeld in artikel 1.1 van de Energiewet die het distributiesysteem voor elektriciteit beheert in het Congestiegebied;</text:p>
            <text:p text:style-name="al">
            <text:span text:style-name="nadrukvet">Project</text:span>: een bouwproject met een maatschappelijke basisbehoefte, zijnde woonbehoefte als bedoeld in tabel 3 van bijlage 3 van de Systeemcode Elektriciteit 2026; </text:p>
            <text:p text:style-name="al">
            <text:span text:style-name="nadrukvet">Projectlocatie</text:span>: locatie waar het Project zal worden ontwikkeld; </text:p>
            <text:p text:style-name="al">
            <text:span text:style-name="nadrukvet">Projectontwikkelaar</text:span>: een rechtspersoon, stichting, vereniging of natuurlijke persoon die een Project realiseert of initieert en de Gemeente verzoekt een aanvraag te doen voor Transportcapaciteit bij de Netbeheerder; </text:p>
            <text:p text:style-name="al">
            <text:span text:style-name="nadrukvet">Prioriteringsverzoek</text:span>: verzoek om prioriteit bij de toewijzing van Transportcapaciteit als bedoeld in artikel 7.21 van de Systeemcode Elektriciteit 2026;</text:p>
            <text:p text:style-name="al">
            <text:span text:style-name="nadrukvet">Projectdossier</text:span>: geheel van documenten ter onderbouwing van een Prioriteringsverzoek en transportverzoek;</text:p>
            <text:p text:style-name="al">
            <text:span text:style-name="nadrukvet">Systeemcode</text:span>: Systeemcode Elektriciteit 2026, zoals gepubliceerd in de Staatscourant 2026, nr. 4089, 20 februari 2026;</text:p>
            <text:p text:style-name="al">
            <text:span text:style-name="nadrukvet">Transportcapaciteit</text:span>: capaciteit voor het transport van elektriciteit op het distributienet;</text:p>
            <text:p text:style-name="al">
            <text:span text:style-name="nadrukvet">Volgordelijst</text:span>: de door het College vastgestelde rangordelijst van bouw- en renovatieprojecten conform tabel 3 van bijlage 3 Systeemcode, waarvoor de gemeente Prioriteringsverzoeken indient bij de Netbeheerder;</text:p>
            <text:p text:style-name="al">
            <text:span text:style-name="nadrukvet">Woonbehoefte</text:span>: de bouw en renovatie van een of meer woningen, daarbij inbegrepen collectieve woonvormen, alsmede daaraan gekoppelde collectieve voorzieningen en kleinschalige onlosmakelijk verbonden activiteiten, een en ander overeenkomstig de definitie in de Systeemcode Elektriciteit 2026.</text:p>
          </text:section>
          <text:section text:name="artikel_id1-3-2-2-2" text:style-name="artikel">
            <text:p text:style-name="artikel_kop_titel"><text:span text:style-name="artikel_kop_label">Artikel</text:span> <text:span text:style-name="artikel_kop_nr">2</text:span> – Toepassingsbereik</text:p>
            <text:list text:style-name="id1-3-2-2-2-2">
              <text:list-item text:style-override="id1-3-2-2-2-2">
                <text:number>1.</text:number>
                <text:p text:style-name="al">Deze beleidsregels zijn van toepassing op het eerder aanvragen van Transportcapaciteit door de Gemeente en de plaatsing van een Project door de Gemeente op de Volgordelijst. Het gaat daarbij zowel om projecten van een Projectontwikkelaar als om projecten die de Gemeente zelf realiseert of initieert.</text:p>
              </text:list-item>
              <text:list-item text:style-override="id1-3-2-2-2-3">
                <text:number>2.</text:number>
                <text:p text:style-name="al">Toewijzing op de Volgordelijst is Project- en Projectlocatie gebonden. Een aanvrager kan de verkregen capaciteit niet overhevelen naar een ander Project of Projectlocatie, maar dient dan opnieuw een aanvraag te doen die opnieuw beoordeeld zal worden conform dit beleid.</text:p>
              </text:list-item>
            </text:list>
          </text:section>
          <text:section text:name="artikel_id1-3-2-2-3" text:style-name="artikel">
            <text:p text:style-name="artikel_kop_titel"><text:span text:style-name="artikel_kop_label">Artikel</text:span> <text:span text:style-name="artikel_kop_nr">3</text:span> – Doel</text:p>
            <text:list text:style-name="id1-3-2-2-3-2">
              <text:list-item text:style-override="id1-3-2-2-3-2">
                <text:number>1.</text:number>
                <text:p text:style-name="al">Deze beleidsregels zijn gebaseerd op de Systeemcode. De ACM is op grond van artikel 59, zevende lid, onderdeel a van de Elektriciteitsrichtlijn en artikel 3.121 van de Energiewet bevoegd om voorwaarden voor toegang tot elektriciteitsnetten vast te stellen. Het recht op transport maakt onderdeel uit van het Europese recht op nettoegang, waardoor de ACM ook een prioriteringskader binnen de Systeemcode kan vaststellen.</text:p>
              </text:list-item>
              <text:list-item text:style-override="id1-3-2-2-3-3">
                <text:number>2.</text:number>
                <text:p text:style-name="al">Deze beleidsregels hebben tot doel:</text:p>
                <text:list text:style-name="id1-3-2-2-3-3-3">
                  <text:list-item text:style-override="id1-3-2-2-3-3-3-1">
                    <text:number>a.</text:number>
                    <text:p text:style-name="al">Het uitwerken van de gemeentelijke bevoegdheid tot eerder aanvragen van Transportcapaciteit en prioritering zoals aan de gemeente toegewezen in de Systeemcode;</text:p>
                  </text:list-item>
                  <text:list-item text:style-override="id1-3-2-2-3-3-3-2">
                    <text:number>b.</text:number>
                    <text:p text:style-name="al">Het bijdragen aan de realisatie van Woonbehoefte in Congestiegebieden, in uitvoering van de gemeentelijke zorgplicht voor voldoende woongelegenheid, die de wettelijke grondslag vormen voor Woonbehoefte in categorie 3 van het prioriteringskader van de Systeemcode;</text:p>
                  </text:list-item>
                  <text:list-item text:style-override="id1-3-2-2-3-3-3-3">
                    <text:number>c.</text:number>
                    <text:p text:style-name="al">Het waarborgen van een transparante, gelijke, objectieve en niet-discriminatoire verdeling van posities op de Volgordelijst, in overeenstemming met het gelijkheidsbeginsel zoals uitgewerkt in de Didam-jurisprudentie (<text:span text:style-name="nadrukondlijn">ECLI:NL:HR:2021:1778 en ECLI:NL:HR:2024:1661</text:span>);</text:p>
                  </text:list-item>
                  <text:list-item text:style-override="id1-3-2-2-3-3-3-4">
                    <text:number>d.</text:number>
                    <text:p text:style-name="al">Het beperken van aansprakelijkheidsrisico's voor de Gemeente als aanvrager van Transportcapaciteit bij de Netbeheerder, in het bijzonder het risico van schadevergoedingsclaims wegens ongelijke behandeling van gegadigden;</text:p>
                  </text:list-item>
                  <text:list-item text:style-override="id1-3-2-2-3-3-3-5">
                    <text:number>e.</text:number>
                    <text:p text:style-name="al">Het bieden van rechtszekerheid over de wijze waarop de Gemeente haar bevoegdheid als aanvrager van prioritering van Transportcapaciteit uitoefent.</text:p>
                  </text:list-item>
                </text:list>
              </text:list-item>
            </text:list>
          </text:section>
          <text:section text:name="artikel_id1-3-2-2-4" text:style-name="artikel">
            <text:p text:style-name="artikel_kop_titel"><text:span text:style-name="artikel_kop_label">Artikel</text:span> <text:span text:style-name="artikel_kop_nr">4</text:span> – Gelijke behandeling gemeentelijke projecten</text:p>
            <text:list text:style-name="id1-3-2-2-4-2">
              <text:list-item text:style-override="id1-3-2-2-4-2">
                <text:number>1.</text:number>
                <text:p text:style-name="al">Een Project waarbij de Gemeente zelf opdrachtgever is, wordt op basis van dezelfde criteria beoordeeld als een Project van een Projectontwikkelaar.</text:p>
              </text:list-item>
              <text:list-item text:style-override="id1-3-2-2-4-3">
                <text:number>2.</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 Voorwaarden Gemeente - Projectontwikkelaar </text:p>
            <text:list text:style-name="id1-3-2-2-5-2">
              <text:list-item text:style-override="id1-3-2-2-5-2">
                <text:number>1.</text:number>
                <text:p text:style-name="al">De Gemeente verstrekt aan de Projectontwikkelaar de voorwaarden waaronder zij namens de Projectontwikkelaar de aanvraag zal doen ten behoeve van het Project voor Prioritering en Transportcapaciteit bij de Netbeheerder. De Projectontwikkelaar dient zich voorafgaand aan de aanvraag door de Gemeente met deze voorwaarden schriftelijk of per mail akkoord te hebben verklaard.</text:p>
              </text:list-item>
              <text:list-item text:style-override="id1-3-2-2-5-3">
                <text:number>2.</text:number>
                <text:p text:style-name="al">Die voorwaarden bestaan tenminste uit de volgende bepalingen:</text:p>
                <text:list text:style-name="id1-3-2-2-5-3-3">
                  <text:list-item text:style-override="id1-3-2-2-5-3-3-1">
                    <text:number>–</text:number>
                    <text:p text:style-name="al">Dat de Projectontwikkelaar verantwoordelijk is voor de juistheid en volledigheid van de door hem verstrekte gegevens in het Projectdossier;</text:p>
                  </text:list-item>
                  <text:list-item text:style-override="id1-3-2-2-5-3-3-2">
                    <text:number>–</text:number>
                    <text:p text:style-name="al">Dat de Projectontwikkelaar de Gemeente vrijwaart voor aansprakelijkheid jegens de Netbeheerder op grond van artikel 7.23 van de Systeemcode, voor zover de onjuistheid of onvolledigheid van gegevens uitsluitend aan de Projectontwikkelaar toe te rekenen is;</text:p>
                  </text:list-item>
                  <text:list-item text:style-override="id1-3-2-2-5-3-3-3">
                    <text:number>–</text:number>
                    <text:p text:style-name="al">Dat de verplichting van de Gemeente tegenover de Projectontwikkelaar om prioriteit en Transportcapaciteit aan te vragen en te verkrijgen uitsluitend geldt als een Inspanningsverplichting. De Gemeente garandeert niet de toewijzing van Transportcapaciteit door de Netbeheerder. De beschikbaarheid van Transportcapaciteit is afhankelijk van de Netbeheerder en kan niet door de Gemeente worden gegarandeerd;</text:p>
                  </text:list-item>
                  <text:list-item text:style-override="id1-3-2-2-5-3-3-4">
                    <text:number>–</text:number>
                    <text:p text:style-name="al">Dat de Gemeente niet aansprakelijk is tegenover de Projectontwikkelaar voor eventuele (gevolg)schade, gederfde winst of indirecte schade als gevolg van het niet of niet tijdig verkrijgen van Transportcapaciteit;</text:p>
                  </text:list-item>
                  <text:list-item text:style-override="id1-3-2-2-5-3-3-5">
                    <text:number>–</text:number>
                    <text:p text:style-name="al">Dat alle kosten in verband met de aanvraag ten behoeve van het Project voor Prioritering en Transportcapaciteit bij de Netbeheerder, waaronder de kosten die de Netbeheerder in rekening brengt, en eventuele andere kosten voor rekening komen van de Projectontwikkelaar. Door de Netbeheerder aan de Gemeente gefactureerde bedragen worden door de Gemeente doorbelast. De Projectontwikkelaar is jegens de Gemeente verplicht om binnen de door de Netbeheerder aan de Gemeente gestelde betalingstermijn de doorbelaste bedragen aan de Gemeente te voldoen.</text:p>
                  </text:list-item>
                  <text:list-item text:style-override="id1-3-2-2-5-3-3-6">
                    <text:number>–</text:number>
                    <text:p text:style-name="al">Dat de Projectontwikkelaar de Gemeente vrijwaart voor aanspraken voortvloeiend uit het gebruik van capaciteit door de Projectontwikkelaar en voor een plicht van de Projectontwikkelaar om capaciteit over te nemen in overeenstemming met gemaakte afspraken tussen de Gemeente en de betreffende systeembeheerder (oftewel netbeheerder); </text:p>
                  </text:list-item>
                  <text:list-item text:style-override="id1-3-2-2-5-3-3-7">
                    <text:number>–</text:number>
                    <text:p text:style-name="al">De Gemeente is niet aansprakelijk voor het niet verkrijgen van de benodigde vergunningen ter realisatie van het Project. De Gemeente behoudt bij de nakoming van hetgeen in deze beleidsregels is bepaald volledig haar publiekrechtelijke verantwoordelijkheid ten aanzien van het publiekrechtelijke besluitvormingsproces. Dit houdt in dat van de zijde van de Gemeente geen sprake is van een toerekenbare tekortkoming indien het handelen naar deze verantwoordelijkheid eist, dat de Gemeente publiekrechtelijke rechtshandelingen verricht, die niet in het voordeel zijn van de voortgang of realisatie van het Project.</text:p>
                  </text:list-item>
                </text:list>
              </text:list-item>
              <text:list-item text:style-override="id1-3-2-2-5-4">
                <text:number>3.</text:number>
                <text:p text:style-name="al">De Gemeente zal niet eerder een aanvraag bij de Netbeheerder doen dan nadat de Projectontwikkelaar zich akkoord heeft verklaard met deze voorwaarden.</text:p>
              </text:list-item>
            </text:list>
          </text:section>
          <text:section text:name="artikel_id1-3-2-2-6" text:style-name="artikel">
            <text:p text:style-name="artikel_kop_titel"><text:span text:style-name="artikel_kop_label">Artikel</text:span> <text:span text:style-name="artikel_kop_nr">6</text:span> – Aanvraagprocedure voor prioritering en Transportcapaciteit</text:p>
            <text:list text:style-name="id1-3-2-2-6-2">
              <text:list-item text:style-override="id1-3-2-2-6-2">
                <text:number>1.</text:number>
                <text:p text:style-name="al">De Gemeente publiceert het openstellingsmoment voor het indienen van Projectdossiers, de daaraan verbonden voorwaarden zoals genoemd in artikel 5, de planning, het afwegingskader en de wijze van vaststelling van de volgorde via de gemeentelijke website en in het Gemeenteblad.</text:p>
              </text:list-item>
              <text:list-item text:style-override="id1-3-2-2-6-3">
                <text:number>2.</text:number>
                <text:p text:style-name="al">De periode voor het indienen van een verzoek tot plaatsing van een Project op de Volgordelijst vangt aan op de dag van publicatie van deze beleidsregels in het Gemeenteblad.</text:p>
              </text:list-item>
              <text:list-item text:style-override="id1-3-2-2-6-4">
                <text:number>3.</text:number>
                <text:p text:style-name="al">De Projectontwikkelaar dient een volledig Projectdossier in op de door het College aangewezen en gepubliceerde wijze. </text:p>
              </text:list-item>
              <text:list-item text:style-override="id1-3-2-2-6-5">
                <text:number>4.</text:number>
                <text:p text:style-name="al">Het College dat voor zijn eigen Projecten een aanvraag wil indienen, stelt daarvoor eveneens een volledig Projectdossier samen.</text:p>
                <text:p text:style-name="al"/>
              </text:list-item>
              <text:list-item text:style-override="id1-3-2-2-6-6">
                <text:number/>
                <text:p text:style-name="al">
              <text:span text:style-name="nadrukondlijn">Aanvraag Transportcapaciteit Woonbehoefte</text:span>
            </text:p>
              </text:list-item>
              <text:list-item text:style-override="id1-3-2-2-6-7">
                <text:number>5.</text:number>
                <text:p text:style-name="al">Een volledig Projectdossier bevat voor het onderdeel Transportcapaciteit Woonbehoefte ten minste:</text:p>
                <text:list text:style-name="id1-3-2-2-6-7-3">
                  <text:list-item text:style-override="id1-3-2-2-6-7-3-1">
                    <text:number>a.</text:number>
                    <text:p text:style-name="al">Naam, contactgegevens en rechtsvorm van de aanvrager;</text:p>
                  </text:list-item>
                  <text:list-item text:style-override="id1-3-2-2-6-7-3-2">
                    <text:number>b.</text:number>
                    <text:p text:style-name="al">De projectnaam, omschrijving en locatie van het Project, onder vermelding van het type bouw (hoogbouw, laagbouw of een combinatie) en geografische begrenzing van het projectgebied (bij voorkeur als polygoon);</text:p>
                  </text:list-item>
                  <text:list-item text:style-override="id1-3-2-2-6-7-3-3">
                    <text:number>c.</text:number>
                    <text:p text:style-name="al">De aard, omvang en fasering van het Project, waaronder het type bouw (hoogbouw, laagbouw of een combinatie) en het aantal woningen of collectieve woonvormen;</text:p>
                  </text:list-item>
                  <text:list-item text:style-override="id1-3-2-2-6-7-3-4">
                    <text:number>d.</text:number>
                    <text:p text:style-name="al">De verwachte elektrische belasting van het Project, omvattende:</text:p>
                    <text:list text:style-name="id1-3-2-2-6-7-3-4-3">
                      <text:list-item text:style-override="id1-3-2-2-6-7-3-4-3-1">
                        <text:number>1.</text:number>
                        <text:p text:style-name="al">het aantal en type (doorlaatwaarde) benodigde aansluitingen, uitgesplitst naar wooneenheden, collectieve voorzieningen en kleinschalige onlosmakelijk verbonden activiteiten;</text:p>
                      </text:list-item>
                      <text:list-item text:style-override="id1-3-2-2-6-7-3-4-3-2">
                        <text:number>2.</text:number>
                        <text:p text:style-name="al">de op planniveau gehanteerde wijze van verwarmen;</text:p>
                      </text:list-item>
                      <text:list-item text:style-override="id1-3-2-2-6-7-3-4-3-3">
                        <text:number>3.</text:number>
                        <text:p text:style-name="al">de gewenste datum van realisatie van de definitieve aansluitingen, uitgesplitst per projectfase of deelgebied en met een maximale loopduur van tien jaar na datum van indiening.</text:p>
                      </text:list-item>
                    </text:list>
                  </text:list-item>
                </text:list>
              </text:list-item>
              <text:list-item text:style-override="id1-3-2-2-6-8">
                <text:number/>
                <text:p text:style-name="al">
              <text:span text:style-name="nadrukondlijn">Aanvraag van prioritering</text:span>
            </text:p>
              </text:list-item>
              <text:list-item text:style-override="id1-3-2-2-6-9">
                <text:number>6.</text:number>
                <text:p text:style-name="al">Een volledig Projectdossier bevat voor de aanvraag van prioritering de volgende bewijsstukken, die per subfunctie als volgt zijn vereist:</text:p>
                <text:p text:style-name="al"/>
              </text:list-item>
              <text:list-item text:style-override="id1-3-2-2-6-10">
                <text:number/>
                <text:p text:style-name="al">
              <text:span text:style-name="nadrukcur">Woonbehoefte – algemeen (bijlage 3, tabel 4 Systeemcode):</text:span>
            </text:p>
                <text:list text:style-name="id1-3-2-2-6-10-3">
                  <text:list-item text:style-override="id1-3-2-2-6-10-3-1">
                    <text:number>1.</text:number>
                    <text:p text:style-name="al">Bestuursverklaring als bedoeld in artikel 7;</text:p>
                  </text:list-item>
                  <text:list-item text:style-override="id1-3-2-2-6-10-3-2">
                    <text:number>2.</text:number>
                    <text:p text:style-name="al">Civielrechtelijke overeenkomst Gemeente – ontwikkelaar of, als die overeenkomst er niet is het is, het omgevingsplan;</text:p>
                  </text:list-item>
                  <text:list-item text:style-override="id1-3-2-2-6-10-3-3">
                    <text:number>3.</text:number>
                    <text:p text:style-name="al">Optioneel: Aanvullende bestuursverklaring (artikel 7.0a lid 4 Systeemcode) + bewijsstuk bij kleinschalige activiteiten/collectieve voorzieningen.</text:p>
                  </text:list-item>
                </text:list>
              </text:list-item>
              <text:list-item text:style-override="id1-3-2-2-6-11">
                <text:number/>
                <text:p text:style-name="al">
              <text:span text:style-name="nadrukcur">Woonbehoefte – collectieve woonvormen (bijlage 3, tabel 4 Systeemcode):</text:span>
            </text:p>
                <text:list text:style-name="id1-3-2-2-6-11-3">
                  <text:list-item text:style-override="id1-3-2-2-6-11-3-1">
                    <text:number>1.</text:number>
                    <text:p text:style-name="al">Bestuursverklaring, als bedoeld in artikel 7;</text:p>
                  </text:list-item>
                  <text:list-item text:style-override="id1-3-2-2-6-11-3-2">
                    <text:number>2.</text:number>
                    <text:p text:style-name="al">Civielrechtelijke overeenkomst over collectieve woonvorm of, als die overeenkomst er niet is, het omgevingsplan (fallback).</text:p>
                  </text:list-item>
                </text:list>
              </text:list-item>
              <text:list-item text:style-override="id1-3-2-2-6-12">
                <text:number>7.</text:number>
                <text:p text:style-name="al">Ten aanzien van de aanvraag voor Woonbehoefte geeft de Projectontwikkelaar een verklaring af als bedoeld in artikel 5 lid 1 over de juistheid en volledigheid van de verstrekte gegevens, ondertekend door (een bevoegde vertegenwoordiger van) de Projectontwikkelaar.</text:p>
              </text:list-item>
              <text:list-item text:style-override="id1-3-2-2-6-13">
                <text:number>8.</text:number>
                <text:p text:style-name="al">Indien voor het Project op grond van de Omgevingswet een instructie als bedoeld in artikel 2.33 van de Omgevingswet is gegeven door Gedeputeerde Staten van de Provincie, dan wel indien het Project valt onder instructieregels van de provinciale omgevingsverordening (artikel 2.22 jo. artikel 2.6 van de Omgevingswet), of indien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p text:style-name="al"/>
              </text:list-item>
              <text:list-item text:style-override="id1-3-2-2-6-14">
                <text:number/>
                <text:p text:style-name="al">
              <text:span text:style-name="nadrukondlijn">Ontvangst en volledigheidstoets</text:span>
            </text:p>
              </text:list-item>
              <text:list-item text:style-override="id1-3-2-2-6-15">
                <text:number>9.</text:number>
                <text:p text:style-name="al">De Gemeente bevestigt de ontvangst van de aanvraag schriftelijk binnen vijf (5) werkdagen.</text:p>
              </text:list-item>
              <text:list-item text:style-override="id1-3-2-2-6-16">
                <text:number>10.</text:number>
                <text:p text:style-name="al">Als een ingediend Projectdossier onvolledig is, stelt de Gemeente de indiener van het Projectdossier schriftelijk in de gelegenheid om het Projectdossier aan te vullen binnen vijf (5) werkdagen na de ontvangstbevestiging.</text:p>
              </text:list-item>
              <text:list-item text:style-override="id1-3-2-2-6-17">
                <text:number>11.</text:number>
                <text:p text:style-name="al">Een aanvraag die na aanvulling nog onvolledig is, wordt niet in behandeling genomen. De Gemeente stelt de indiener van het Projectdossier hiervan schriftelijk in kennis.</text:p>
                <text:p text:style-name="al"/>
              </text:list-item>
              <text:list-item text:style-override="id1-3-2-2-6-18">
                <text:number/>
                <text:p text:style-name="al">
              <text:span text:style-name="nadrukondlijn">Inspanningsverplichting en nieuwe aanvragen</text:span>
            </text:p>
              </text:list-item>
              <text:list-item text:style-override="id1-3-2-2-6-19">
                <text:number>12.</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item text:style-override="id1-3-2-2-6-20">
                <text:number>13.</text:number>
                <text:p text:style-name="al">Het indienen van aanvragen voor Transportcapaciteit en prioritering blijft mogelijk na indiening van de Projecten die zijn opgenomen op de Volgordelijst. Hierna kunnen nieuwe aanvragen doorlopend en per Project direct bij de Netbeheerder worden ingediend.</text:p>
              </text:list-item>
            </text:list>
          </text:section>
          <text:section text:name="artikel_id1-3-2-2-7" text:style-name="artikel">
            <text:p text:style-name="artikel_kop_titel"><text:span text:style-name="artikel_kop_label">Artikel</text:span> <text:span text:style-name="artikel_kop_nr">7</text:span> – Bestuursverklaring</text:p>
            <text:p text:style-name="al">De Bestuursverklaring maakt onderdeel uit van het Projectdossier en bevat:</text:p>
            <text:list text:style-name="id1-3-2-2-7-3">
              <text:list-item text:style-override="id1-3-2-2-7-3-1">
                <text:number>a.</text:number>
                <text:p text:style-name="al">Een deugdelijke motivering waaruit blijkt dat de gevraagde Transportcapaciteit noodzakelijk is voor de taken in de omschrijving van Woonbehoefte (algemeen en collectief) zoals opgenomen in tabel 3, van bijlage 3 van de Systeemcode;</text:p>
              </text:list-item>
              <text:list-item text:style-override="id1-3-2-2-7-3-2">
                <text:number>b.</text:number>
                <text:p text:style-name="al">Een deugdelijke motivering waaruit blijkt dat de gevraagde Transportcapaciteit noodzakelijk is om te starten met de activiteiten of taken als bedoeld in tabel 3, van bijlage 3 van de Systeemcode en niet kan starten zonder de gevraagde Transportcapaciteit;</text:p>
              </text:list-item>
              <text:list-item text:style-override="id1-3-2-2-7-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7-3-4">
                <text:number>d.</text:number>
                <text:p text:style-name="al">Een verklaring dat de bewijsstukken als bedoeld in tabel 4, van bijlage 3 van de Systeemcode, compleet zijn;</text:p>
              </text:list-item>
              <text:list-item text:style-override="id1-3-2-2-7-3-5">
                <text:number>e.</text:number>
                <text:p text:style-name="al">Een verklaring dat de Bestuursverklaring naar waarheid is ingevuld; en</text:p>
              </text:list-item>
              <text:list-item text:style-override="id1-3-2-2-7-3-6">
                <text:number>f.</text:number>
                <text:p text:style-name="al">Instemming dat de met prioriteit toegekende Transportcapaciteit wordt teruggenomen indien de verklaring niet naar waarheid is ingevuld en/of indien er sprake is van vervalsing van de bewijsstukken genoemd in tabel 4, van bijlage 3 van de Systeemcode;</text:p>
              </text:list-item>
              <text:list-item text:style-override="id1-3-2-2-7-3-7">
                <text:number>g.</text:number>
                <text:p text:style-name="al">Indien sprake is van kleinschalige onlosmakelijk verbonden activiteiten, bevat de Bestuursverklaring een deugdelijke motivering waaruit blijkt dat deze activiteiten nodig zijn om de Woonbehoefte te realiseren;</text:p>
              </text:list-item>
              <text:list-item text:style-override="id1-3-2-2-7-3-8">
                <text:number>h.</text:number>
                <text:p text:style-name="al">Indien sprake is van collectieve voorzieningen, bevat de Bestuursverklaring een deugdelijke motivering waaruit blijkt dat deze voorzieningen nodig zijn voor de Woonfunctie.</text:p>
              </text:list-item>
            </text:list>
          </text:section>
          <text:section text:name="artikel_id1-3-2-2-8" text:style-name="artikel">
            <text:p text:style-name="artikel_kop_titel"><text:span text:style-name="artikel_kop_label">Artikel</text:span> <text:span text:style-name="artikel_kop_nr">8</text:span> – Prioriteit en afwegingskader</text:p>
            <text:p text:style-name="al">
            <text:span text:style-name="nadrukondlijn">Afwegingskader en puntentoekenning</text:span>
          </text:p>
            <text:p text:style-name="al">Het College bepaalt de rangorde op de volgordelijst voor prioriteringsverzoeken voor Woonbehoefte op basis van een puntenstelsel. Hiervoor beoordeelt het College elk volledig Projectdossier aan de hand van het volgende afwegingskader. Het afwegingskader bestaat uit vier hoofdcriteria. Elk hoofdcriterium bestaat uit meerdere subcriteria, voorzien van een wegingspercentage. Het afwegingskader inclusief toelichting, puntenstelsel en wegingsfactoren is opgenomen als <text:span text:style-name="nadrukvet">bijlage 1</text:span>.</text:p>
            <text:p text:style-name="al"/>
            <text:p text:style-name="al">
            <text:span text:style-name="nadrukondlijn">Afwegingskader</text:span>
          </text:p>
            <text:p text:style-name="al">
            <text:span text:style-name="nadrukvet">1. Planning en risico's (30%)</text:span>
          </text:p>
            <text:p text:style-name="al">Dit hoofdcriterium beoordeelt de mate waarin een project realiseerbaar is, de kans op vertraging en het moment waarop behoefte ontstaat aan een elektriciteitsaansluiting.</text:p>
            <text:p text:style-name="al">Onder dit hoofdcriterium vallen:</text:p>
            <text:list text:style-name="id1-3-2-2-8-9">
              <text:list-item text:style-override="id1-3-2-2-8-9-1">
                <text:number>•</text:number>
                <text:p text:style-name="al">Projectfase (25%)</text:p>
              </text:list-item>
              <text:list-item text:style-override="id1-3-2-2-8-9-2">
                <text:number>•</text:number>
                <text:p text:style-name="al">Stikstofrisico (1%)</text:p>
              </text:list-item>
              <text:list-item text:style-override="id1-3-2-2-8-9-3">
                <text:number>•</text:number>
                <text:p text:style-name="al">Obstakelrisico (4%)</text:p>
              </text:list-item>
            </text:list>
            <text:p text:style-name="al">Projecten die zich in een vergevorderd stadium bevinden, op korte termijn in uitvoering gaan en beperkte risico's kennen, ontvangen een hogere waardering. Bouwprojecten worden batchgewijs per Jaarschijf gebundeld en ingediend. Hierdoor worden projecten met een vergelijkbare realisatietermijn met elkaar vergeleken. </text:p>
            <text:p text:style-name="al"/>
            <text:p text:style-name="al">
            <text:span text:style-name="nadrukvet">2. Financiële afspraken (15%)</text:span>
          </text:p>
            <text:p text:style-name="al">Dit hoofdcriterium beoordeelt de financiële en juridische consequenties van vertraging of uitstel van een bouwproject.</text:p>
            <text:p text:style-name="al">Onder dit hoofdcriterium vallen:</text:p>
            <text:list text:style-name="id1-3-2-2-8-15">
              <text:list-item text:style-override="id1-3-2-2-8-15-1">
                <text:number>•</text:number>
                <text:p text:style-name="al">Externe subsidies (5%)</text:p>
              </text:list-item>
              <text:list-item text:style-override="id1-3-2-2-8-15-2">
                <text:number>•</text:number>
                <text:p text:style-name="al">Contractuele verplichtingen (10%)</text:p>
              </text:list-item>
            </text:list>
            <text:p text:style-name="al">Projecten waarbij subsidiegelden verloren dreigen te gaan of waarbij sprake is van zwaarwegende contractuele verplichtingen ontvangen een hogere waardering. Hiermee wordt rekening gehouden met de financiële risico's voor zowel de Gemeente als betrokken partijen. </text:p>
            <text:p text:style-name="al"/>
            <text:p text:style-name="al">
            <text:span text:style-name="nadrukvet">3. Elektriciteitsvraag en duurzaamheid (20%)</text:span>
          </text:p>
            <text:p text:style-name="al">Dit hoofdcriterium beoordeelt in welke mate een project efficiënt omgaat met de beschikbare netcapaciteit en bijdraagt aan een toekomstbestendig energiesysteem.</text:p>
            <text:p text:style-name="al">Onder dit hoofdcriterium vallen:</text:p>
            <text:list text:style-name="id1-3-2-2-8-21">
              <text:list-item text:style-override="id1-3-2-2-8-21-1">
                <text:number>•</text:number>
                <text:p text:style-name="al">Wijze van verwarmen / beperken energievraag (15%)</text:p>
              </text:list-item>
              <text:list-item text:style-override="id1-3-2-2-8-21-2">
                <text:number>•</text:number>
                <text:p text:style-name="al">Potentie voor een decentraal energiesysteem (5%)</text:p>
              </text:list-item>
            </text:list>
            <text:p text:style-name="al">Projecten die gebruikmaken van oplossingen zoals warmtenetten, warmte-koudeopslag of andere vormen van netbewust bouwen ontvangen een hogere waardering. Ook wordt gekeken naar de mogelijkheden voor lokale energie-uitwisseling, opslag en slimme energiesystemen. </text:p>
            <text:p text:style-name="al"/>
            <text:p text:style-name="al">
            <text:span text:style-name="nadrukvet">4. Maatschappelijke waarde (35%)</text:span>
          </text:p>
            <text:p text:style-name="al">Dit hoofdcriterium beoordeelt de bijdrage van een project aan maatschappelijke, ruimtelijke en stedelijke doelstellingen van de gemeente Zwolle.</text:p>
            <text:p text:style-name="al">Onder dit hoofdcriterium vallen:</text:p>
            <text:list text:style-name="id1-3-2-2-8-27">
              <text:list-item text:style-override="id1-3-2-2-8-27-1">
                <text:number>•</text:number>
                <text:p text:style-name="al">Aantal woningen (10%)</text:p>
              </text:list-item>
              <text:list-item text:style-override="id1-3-2-2-8-27-2">
                <text:number>•</text:number>
                <text:p text:style-name="al">Betrokkenheid woningcorporaties (5%)</text:p>
              </text:list-item>
              <text:list-item text:style-override="id1-3-2-2-8-27-3">
                <text:number>•</text:number>
                <text:p text:style-name="al">Leefbaarheid (7,5%)</text:p>
              </text:list-item>
              <text:list-item text:style-override="id1-3-2-2-8-27-4">
                <text:number>•</text:number>
                <text:p text:style-name="al">Afstand tot voorzieningen (2,5%)</text:p>
              </text:list-item>
              <text:list-item text:style-override="id1-3-2-2-8-27-5">
                <text:number>•</text:number>
                <text:p text:style-name="al">Relatie met de Adaptieve Ontwikkelstrategie Mobiliteitshubs (10%)</text:p>
              </text:list-item>
            </text:list>
            <text:p text:style-name="al">Projecten die een grotere bijdrage leveren aan de woningbouwopgave, betaalbaarheid, leefbaarheid, bereikbaarheid en een efficiënt ruimtegebruik ontvangen een hogere waardering. Daarbij wordt niet uitsluitend gekeken naar het aantal woningen, maar ook naar de bijdrage aan bredere gemeentelijke beleidsdoelstellingen. </text:p>
            <text:p text:style-name="al"/>
            <text:p text:style-name="al">Bij het aantal woningen wordt gerekend met het totaal aantal woningen van de gebiedsontwikkeling (niet van het aparte deelproject wat gewogen wordt) om zo te waarborgen dat de Gemeente gebiedsontwikkelingen ook daadwerkelijk kan realiseren. </text:p>
            <text:p text:style-name="al"/>
            <text:p text:style-name="al">
            <text:span text:style-name="nadrukondlijn">Puntentoekenning</text:span>
          </text:p>
            <text:p text:style-name="al">Voor ieder subcriterium wordt een beoordeling toegekend op basis van de bijbehorende beoordelingsschaal. Afhankelijk van het criterium wordt gewerkt met beoordelingsschalen die variëren van 1 tot en met 5 punten. Deze beoordelingsschalen zijn opgenomen in bijlage 1.</text:p>
            <text:p text:style-name="al">Een hogere score betekent dat een project beter aansluit bij de doelstellingen van het betreffende criterium.</text:p>
            <text:p text:style-name="al"/>
            <text:p text:style-name="al">
            <text:span text:style-name="nadrukondlijn">Berekening van de totaalscore</text:span>
          </text:p>
            <text:p text:style-name="al">Per subcriterium wordt de toegekende score vervolgens vermenigvuldigd met de vastgestelde wegingsfactor. Deze wegingsfactor komt overeen met het hierboven per subcriterium vermelde percentage.</text:p>
            <text:p text:style-name="al"/>
            <text:p text:style-name="al">
            <text:span text:style-name="nadrukondlijn">Gewogen score = score × wegingsfactor</text:span>
          </text:p>
            <text:p text:style-name="al">De totaalscore van een Project bestaat uit de som van alle gewogen scores.</text:p>
            <text:p text:style-name="al">Projecten worden vervolgens gerangschikt per Jaarschijf op basis van hun totaalscore. Een hogere totaalscore resulteert in een hogere positie op de volgordelijst.</text:p>
            <text:p text:style-name="al"/>
            <text:p text:style-name="al">
            <text:span text:style-name="nadrukondlijn">Werkwijze beoordeling</text:span>
          </text:p>
            <text:p text:style-name="al">Alle bouwprojecten worden beoordeeld op basis van dezelfde criteria, definities en beoordelingsschalen. De gehanteerde wegingsfactoren zijn voor alle projecten gelijk.</text:p>
            <text:p text:style-name="al">Hierdoor wordt geborgd dat:</text:p>
            <text:list text:style-name="id1-3-2-2-8-46">
              <text:list-item text:style-override="id1-3-2-2-8-46-1">
                <text:number>•</text:number>
                <text:p text:style-name="al">alle projecten op gelijke wijze worden beoordeeld;</text:p>
              </text:list-item>
              <text:list-item text:style-override="id1-3-2-2-8-46-2">
                <text:number>•</text:number>
                <text:p text:style-name="al">de beoordeling transparant en navolgbaar is;</text:p>
              </text:list-item>
              <text:list-item text:style-override="id1-3-2-2-8-46-3">
                <text:number>•</text:number>
                <text:p text:style-name="al">de rangorde gebaseerd is op vooraf vastgestelde criteria;</text:p>
              </text:list-item>
              <text:list-item text:style-override="id1-3-2-2-8-46-4">
                <text:number>•</text:number>
                <text:p text:style-name="al">de beoordeling objectief en niet-discriminatoir plaatsvindt.</text:p>
              </text:list-item>
            </text:list>
            <text:p text:style-name="al">De onderliggende scores en de berekening van de totaalscore kunnen per project worden toegelicht, zodat inzichtelijk is hoe de uiteindelijke positie op de volgordelijst tot stand is gekomen.</text:p>
          </text:section>
          <text:section text:name="artikel_id1-3-2-2-9" text:style-name="artikel">
            <text:p text:style-name="artikel_kop_titel"><text:span text:style-name="artikel_kop_label">Artikel</text:span> <text:span text:style-name="artikel_kop_nr">9</text:span> – Werkwijze bij gelijke totaalscores</text:p>
            <text:list text:style-name="id1-3-2-2-9-2">
              <text:list-item text:style-override="id1-3-2-2-9-2">
                <text:number>1.</text:number>
                <text:p text:style-name="al">Als twee of meer Projecten op basis van artikel 8 dezelfde positie behalen, bepaalt de Gemeente de onderlinge volgorde door middel van een loting.</text:p>
              </text:list-item>
              <text:list-item text:style-override="id1-3-2-2-9-3">
                <text:number>2.</text:number>
                <text:p text:style-name="al">De loting vindt plaats door een notaris, waarvan proces-verbaal wordt opgemaakt.</text:p>
              </text:list-item>
              <text:list-item text:style-override="id1-3-2-2-9-4">
                <text:number>3.</text:number>
                <text:p text:style-name="al">De uitkomst van de loting is bindend. De Gemeente legt de uitkomst schriftelijk vast.</text:p>
              </text:list-item>
            </text:list>
          </text:section>
          <text:section text:name="artikel_id1-3-2-2-10" text:style-name="artikel">
            <text:p text:style-name="artikel_kop_titel"><text:span text:style-name="artikel_kop_label">Artikel</text:span> <text:span text:style-name="artikel_kop_nr">10</text:span> – Transparantie en motivering</text:p>
            <text:list text:style-name="id1-3-2-2-10-2">
              <text:list-item text:style-override="id1-3-2-2-10-2">
                <text:number>1.</text:number>
                <text:p text:style-name="al">Het College motiveert de vastgestelde Volgordelijst transparant en toetsbaar door per Project de totaalscore en de uitkomst van een eventuele loting te vermelden.</text:p>
              </text:list-item>
              <text:list-item text:style-override="id1-3-2-2-10-3">
                <text:number>2.</text:number>
                <text:p text:style-name="al">Op verzoek van een Projectontwikkelaar verstrekt de Gemeente een afschrift van het document waarin zijn positie op de Volgordelijst en de aan zijn Project toegekende scores per subcriterium worden vermeld.</text:p>
              </text:list-item>
            </text:list>
          </text:section>
          <text:section text:name="artikel_id1-3-2-2-11" text:style-name="artikel">
            <text:p text:style-name="artikel_kop_titel"><text:span text:style-name="artikel_kop_label">Artikel</text:span> <text:span text:style-name="artikel_kop_nr">11</text:span> - Bekendmaking Volgordelijst </text:p>
            <text:list text:style-name="id1-3-2-2-11-2">
              <text:list-item text:style-override="id1-3-2-2-11-2">
                <text:number>1.</text:number>
                <text:p text:style-name="al">Het College besluit tot vaststelling van de definitieve Volgordelijst en maakt deze openbaar via de gemeentelijke website en het Gemeenteblad, uiterlijk twee weken voor de datum van indiening bij de Netbeheerder.</text:p>
              </text:list-item>
              <text:list-item text:style-override="id1-3-2-2-11-3">
                <text:number>2.</text:number>
                <text:p text:style-name="al">De gepubliceerde Volgordelijst vermeldt per Project: de locatie, het aantal schoollocaties/woningen, de totaalscore en de positie op de lijst.</text:p>
              </text:list-item>
            </text:list>
          </text:section>
          <text:section text:name="artikel_id1-3-2-2-12" text:style-name="artikel">
            <text:p text:style-name="artikel_kop_titel"><text:span text:style-name="artikel_kop_label">Artikel</text:span> <text:span text:style-name="artikel_kop_nr">12</text:span> – Rechtsbescherming</text:p>
            <text:list text:style-name="id1-3-2-2-12-2">
              <text:list-item text:style-override="id1-3-2-2-12-2">
                <text:number>1.</text:number>
                <text:p text:style-name="al">Een Projectontwikkelaar die het niet eens is met het aan zijn Project toegekende aantal punten, zijn positie op de Volgordelijst of de afwijzing van zijn verzoek tot plaatsing op de Volgordelijst kan binnen tien (10) kalenderdagen na bekendmaking van de Volgordelijst een schriftelijke reactie indienen bij het College. Indien die reactie na een herbeoordeling aanleiding geeft tot aanpassing van het puntenaantal van het Project en die aanpassing leidt tot een gewijzigde plek dan wel alsnog plaatsing op de Volgordelijst, dan stelt het College de Volgordelijst gewijzigd vast. </text:p>
              </text:list-item>
              <text:list-item text:style-override="id1-3-2-2-12-3">
                <text:number>2.</text:number>
                <text:p text:style-name="al">Na het verstrijken van de termijn uit lid 1 vervalt het recht voor de Projectontwikkelaar om tegen zijn positie op de Volgordelijst te ageren, op welke wijze dan ook.</text:p>
              </text:list-item>
              <text:list-item text:style-override="id1-3-2-2-12-4">
                <text:number>3.</text:number>
                <text:p text:style-name="al">Door indiening van een verzoek dan wel aanlevering van het Projectdossier bij de Gemeente stemt de Projectontwikkelaar in met de in dit artikel opgenomen rechtsbeschermingsprocedure en de daarin genoemde vervaltermijn.</text:p>
              </text:list-item>
            </text:list>
          </text:section>
          <text:section text:name="artikel_id1-3-2-2-13" text:style-name="artikel">
            <text:p text:style-name="artikel_kop_titel"><text:span text:style-name="artikel_kop_label">Artikel</text:span> <text:span text:style-name="artikel_kop_nr">13</text:span> - Afwijkingsbevoegdheid</text:p>
            <text:p text:style-name="al">Het College kan ambtshalve gemotiveerd de positie van een Project op de Volgordelijst wijzigen, indien dit noodzakelijk is vanwege zwaarwegende maatschappelijke belangen, dan wel in verband met de uitvoering van een door de Rijksoverheid opgelegde wettelijke taak. Het College maakt van deze bevoegdheid slechts gebruik na een zorgvuldige belangenafweging.</text:p>
          </text:section>
          <text:section text:name="artikel_id1-3-2-2-14" text:style-name="artikel">
            <text:p text:style-name="artikel_kop_titel"><text:span text:style-name="artikel_kop_label">Artikel</text:span> <text:span text:style-name="artikel_kop_nr">14</text:span> – Wijziging en intrekking van de volgordepositie</text:p>
            <text:list text:style-name="id1-3-2-2-14-2">
              <text:list-item text:style-override="id1-3-2-2-14-2">
                <text:number>1.</text:number>
                <text:p text:style-name="al">Het Colleg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het College aantoonbaar niet meer voor realisatie in aanmerking komt;</text:p>
                  </text:list-item>
                  <text:list-item text:style-override="id1-3-2-2-14-2-3-3">
                    <text:number>c.</text:number>
                    <text:p text:style-name="al">De Projectontwikkelaar het Project heeft gewijzigd en dit een inhoudelijke herbeoordeling vergt; </text:p>
                  </text:list-item>
                  <text:list-item text:style-override="id1-3-2-2-14-2-3-4">
                    <text:number>d.</text:number>
                    <text:p text:style-name="al">Het Project naar het oordeel van het College onuitvoerbaar is geworden.</text:p>
                  </text:list-item>
                  <text:list-item text:style-override="id1-3-2-2-14-2-3-5">
                    <text:number>e.</text:number>
                    <text:p text:style-name="al">Het toegekende puntenaantal na een herbeoordeling in de zin van artikel 12 wordt aangepast en dit tot toevoeging of wijziging van de positie van een Project op de Volgordelijst leidt. </text:p>
                  </text:list-item>
                </text:list>
              </text:list-item>
              <text:list-item text:style-override="id1-3-2-2-14-3">
                <text:number>2.</text:number>
                <text:p text:style-name="al">Een herbeoordeling na wijziging van het Project kan betekenen dat het Project een andere (hogere of lagere) plek op de volgordelijst krijgt. </text:p>
              </text:list-item>
              <text:list-item text:style-override="id1-3-2-2-14-4">
                <text:number>3.</text:number>
                <text:p text:style-name="al">Het College stelt de intrekking of wijziging vast bij schriftelijk besluit en stelt de Projectontwikkelaar hiervan onverwijld in kennis.</text:p>
              </text:list-item>
              <text:list-item text:style-override="id1-3-2-2-14-5">
                <text:number>4.</text:number>
                <text:p text:style-name="al">Wijziging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werkingtreding</text:p>
            <text:p text:style-name="al">Deze beleidsregels treden in werking op de dag na bekendmaking op grond van hetgeen hiertoe bepaald is in de Awb.</text:p>
          </text:section>
          <text:section text:name="artikel_id1-3-2-2-16" text:style-name="artikel">
            <text:p text:style-name="artikel_kop_titel"><text:span text:style-name="artikel_kop_label">Artikel</text:span> <text:span text:style-name="artikel_kop_nr">16</text:span> – Citeertitel</text:p>
            <text:p text:style-name="al">Deze beleidsregels worden aangehaald als: 'Beleidsregels Prioritering aanvraag netaansluiting bouwprojecten gemeente Zwolle 2026’. </text:p>
          </text:section>
        </text:section>
        <text:section text:name="regeling-sluiting_id1-3-2-3" text:style-name="regeling-sluiting">
          <text:section text:name="ondertekening_id1-3-2-3-1"/>
          <text:section text:name="ondertekening_id1-3-2-3-2">
            <text:p><text:span text:style-name="functie">Vastgesteld in de vergadering van het college van burgemeester en wethouders van Zwolle van 25 augustus 2026</text:span></text:p>
          </text:section>
          <text:section text:name="ondertekening_id1-3-2-3-3">
            <text:p><text:span text:style-name="functie">P. Snijders, burgemeester</text:span></text:p>
          </text:section>
          <text:section text:name="ondertekening_id1-3-2-3-4">
            <text:p><text:span text:style-name="functie"/></text:p>
            <text:p><text:span text:style-name="functie">D. Emmer, secretaris </text:span></text:p>
          </text:section>
        </text:section>
        <text:section text:name="bijlage_id1-3-2-4" text:style-name="bijlage">
          <text:p text:style-name="bijlage_top"/>
          <text:p text:style-name="hoofdstuk_kop"><text:span text:style-name="label">Bijlage</text:span> <text:span text:style-name="nr">1:</text:span> </text:p>
          <text:p text:style-name="al"/>
          <text:p text:style-name="al">
          <draw:frame><draw:text-box><text:section text:name="plaatje_id1-3-2-4-3-1" text:style-name="plaatje">
            <text:p text:style-name="illustratie_id1-3-2-4-3-1-1"><draw:frame draw:style-name="illustratie_id1-3-2-4-3-1-1" text:anchor-type="paragraph" svg:width="150mm" svg:height="82mm"><draw:image xlink:href="Pictures/Schermafbeelding2026-08-21142145i1beaf9b0-1101-4cb9-b631-edf8522b69d3.png" xlink:type="simple"/></draw:frame></text:p>
          </text:section></draw:text-box></draw:frame>
        </text:p>
          <text:p text:style-name="al">
          <draw:frame><draw:text-box><text:section text:name="plaatje_id1-3-2-4-4-1" text:style-name="plaatje">
            <text:p text:style-name="illustratie_id1-3-2-4-4-1-1"><draw:frame draw:style-name="illustratie_id1-3-2-4-4-1-1" text:anchor-type="paragraph" svg:width="150mm" svg:height="81.30000000000001mm"><draw:image xlink:href="Pictures/Schermafbeelding2026-08-21142219i0f22ccff-bb93-4a4e-9da9-d0c91146dac2.png" xlink:type="simple"/></draw:frame></text:p>
          </text:section></draw:text-box></draw:frame>
        </text:p>
          <text:p text:style-name="al">
          <draw:frame><draw:text-box><text:section text:name="plaatje_id1-3-2-4-5-1" text:style-name="plaatje">
            <text:p text:style-name="illustratie_id1-3-2-4-5-1-1"><draw:frame draw:style-name="illustratie_id1-3-2-4-5-1-1" text:anchor-type="paragraph" svg:width="150mm" svg:height="88.6mm"><draw:image xlink:href="Pictures/Schermafbeelding2026-08-21142252i909df609-0ed2-40e1-9d78-8e01bd911f3f.png" xlink:type="simple"/></draw:frame></text:p>
          </text:section></draw:text-box></draw:frame>
        </text:p>
          <text:p text:style-name="al">
          <draw:frame><draw:text-box><text:section text:name="plaatje_id1-3-2-4-6-1" text:style-name="plaatje">
            <text:p text:style-name="illustratie_id1-3-2-4-6-1-1"><draw:frame draw:style-name="illustratie_id1-3-2-4-6-1-1" text:anchor-type="paragraph" svg:width="150mm" svg:height="71.9mm"><draw:image xlink:href="Pictures/Schermafbeelding2026-08-21142317idc82c392-e423-4198-9eb4-2b6439b54303.png" xlink:type="simple"/></draw:frame></text:p>
          </text:section></draw:text-box></draw:frame>
        </text:p>
          <text:p text:style-name="al">
          <draw:frame><draw:text-box><text:section text:name="plaatje_id1-3-2-4-7-1" text:style-name="plaatje">
            <text:p text:style-name="illustratie_id1-3-2-4-7-1-1"><draw:frame draw:style-name="illustratie_id1-3-2-4-7-1-1" text:anchor-type="paragraph" svg:width="150mm" svg:height="87.5mm"><draw:image xlink:href="Pictures/Schermafbeelding2026-08-21142347ib55282e3-71a3-4769-9019-3d32798f3a68.png" xlink:type="simple"/></draw:frame></text:p>
          </text:section></draw:text-box></draw:frame>
        </text:p>
          <text:p text:style-name="al">
          <draw:frame><draw:text-box><text:section text:name="plaatje_id1-3-2-4-8-1" text:style-name="plaatje">
            <text:p text:style-name="illustratie_id1-3-2-4-8-1-1"><draw:frame draw:style-name="illustratie_id1-3-2-4-8-1-1" text:anchor-type="paragraph" svg:width="150mm" svg:height="76.9mm"><draw:image xlink:href="Pictures/Schermafbeelding2026-08-21142423i769fb499-ad57-4b6c-84d6-e7da868a2d16.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style:style style:family="paragraph" style:name="illustratie_id1-3-2-4-6-1-1" style:parent-style-name="Standard">
      <style:paragraph-properties style:line-spacing="0mm" style:text-autospace="none" ofo:line-height="0.001cm"/>
    </style:style>
    <style:style style:family="graphic" style:name="illustratie_id1-3-2-4-6-1-1" style:parent-style-name="Standard">
      <style:graphic-properties style:horizontal-pos="left" style:horizontal-rel="paragraph" style:vertical-pos="top" style:vertical-rel="paragraph" style:wrap="none" ofo:margin-right="3mm"/>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4-8-1-1" style:parent-style-name="Standard">
      <style:paragraph-properties style:line-spacing="0mm" style:text-autospace="none" ofo:line-height="0.001cm"/>
    </style:style>
    <style:style style:family="graphic" style:name="illustratie_id1-3-2-4-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40048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8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8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Zwolle</meta:user-defined>
    <meta:user-defined meta:name="OVERHEID.Informatietype/DC.type">officiële publicatie</meta:user-defined>
    <meta:user-defined meta:name="OVERHEIDop.Rubriek/DC.type">beleidsregel</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DC.source">artikel 4:81, eerste lid, van de Algemene wet bestuursrecht]|[1.0:c:BWBR0005537&amp;artikel=4%3A81&amp;lid=1&amp;g=2026-08-15</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artikel 160, eerste lid, van de Gemeentewet]|[1.0:c:BWBR0005416&amp;artikel=160&amp;lid=1&amp;g=2026-06-04</meta:user-defined>
    <meta:user-defined meta:name="DC.source">artikel 14 van Boek 3 van het Burgerlijk Wetboek]|[1.0:c:BWBR0005291&amp;artikel=14&amp;g=2025-07-01</meta:user-defined>
    <meta:user-defined meta:name="DCTERMS.alternative">Beleidsregels Prioritering aanvraag netaansluiting bouwprojecten gemeente Zwolle 2026</meta:user-defined>
    <dc:language>nl</dc:language>
    <meta:user-defined meta:name="OVERHEIDop.locatietype/OVERHEIDop.gebiedsmarkering">Gemeente</meta:user-defined>
    <meta:user-defined meta:name="DC.title">Beleidsregels Prioritering aanvraag netaansluiting bouwprojecten gemeente Zwolle 2026</meta:user-defined>
    <meta:user-defined meta:name="DCTERMS.W3CDTF/DCTERMS.available">2026-08-26</meta:user-defined>
    <meta:user-defined meta:name="DCTERMS.W3CDTF/OVERHEIDop.jaargang">2026</meta:user-defined>
    <meta:user-defined meta:name="OVERHEIDop.publicationIssue">400486</meta:user-defined>
    <meta:user-defined meta:name="OVERHEIDop.betreftRegeling">CVDR765793_1</meta:user-defined>
    <meta:user-defined meta:name="xs:date/OVERHEIDop.startdatum">2026-08-27</meta:user-defined>
    <meta:user-defined meta:name="OVERHEIDop.GmbID/DC.identifier">gmb-2026-400486</meta:user-defined>
    <meta:user-defined meta:name="OVERHEIDop.versieInformatie"/>
  </office:meta>
</office:document-meta>
</file>