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lexander Boersstraat 29-H 1071K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het gebruik van de begane grond/beletage en het souterrain als zelfstandige woning</text:p>
            <text:p text:style-name="common-al">Zaakadres: Alexander Boersstraat 29-H 1071KV Amsterdam</text:p>
            <text:p text:style-name="common-al">Datum ontvangst: 31-03-2026</text:p>
            <text:p text:style-name="common-al">Zaaknummer: Z2026-014422</text:p>
            <text:p text:style-name="common-al">DSO-nummer: 202603310169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4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422</meta:user-defined>
    <meta:user-defined meta:name="DCTERMS.abstract">omzetten van het gebruik van de begane grond/beletage en het souterrain als zelfstandig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lexander Boersstraat 29-H 1071KV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68</meta:user-defined>
    <meta:user-defined meta:name="OVERHEIDop.GmbID/DC.identifier">gmb-2026-400468</meta:user-defined>
    <meta:user-defined meta:name="OVERHEIDop.versieInformatie"/>
  </office:meta>
</office:document-meta>
</file>